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Nassaukade 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.</text:p>
            <text:p text:style-name="common-al">Nassaukade  5, 3071JL, overkapping leidingbrug Unilever ( aanvraagdatum 21-02-2019, dossiernummer OMV.19.02.00402).</text:p>
            <text:p text:style-name="common-al">Informatie aangevraagde vergunningen.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7242</text:span><text:line-break/><text:date style:data-style-name="dag" text:fixed="true" text:date-value="2019-02-27"/><text:line-break/><text:date style:data-style-name="jaar" text:fixed="true" text:date-value="2019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7242</text:span><text:date style:data-style-name="nicedate" text:fixed="true" text:date-value="2019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7242</text:span><text:date style:data-style-name="nicedate" text:fixed="true" text:date-value="2019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gevraagde omgevingsvergunning Nassaukade  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27</meta:user-defined>
    <meta:user-defined meta:name="OVERHEIDop.publicationIssue">47242</meta:user-defined>
    <meta:user-defined meta:name="OVERHEIDop.GmbID/DC.identifier">gmb-2019-47242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Rotterdam</meta:user-defined>
    <meta:user-defined meta:name="OVERHEID.PostcodeHuisnummer/OVERHEIDop.postcodeHuisnummer">3071JL 3</meta:user-defined>
    <meta:user-defined meta:name="OVERHEIDop.woonplaats">Rotterdam</meta:user-defined>
    <meta:user-defined meta:name="OVERHEIDop.straatnaam">Nassaukade</meta:user-defined>
    <meta:user-defined meta:name="OVERHEIDgvop.Informatietype/DC.type">Beschikkingen | aanvraag</meta:user-defined>
    <meta:user-defined meta:name="OVERHEID.Gemeente/OVERHEID.authority">Rotterdam</meta:user-defined>
    <meta:user-defined meta:name="OVERHEID.Gemeente/DCTERMS.publisher">Rotterdam</meta:user-defined>
    <meta:user-defined meta:name="OVERHEID.EPSG28992/DC.spatial">94186 436611</meta:user-defined>
    <meta:user-defined meta:name="OVERHEIDop.versieInformatie"/>
  </office:meta>
</office:document-meta>
</file>