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een bankgebouw naar 7 woningen, Laan van Nieuw-Guinea 43-45 te Utrecht, HZ_WABO-19-058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an van Nieuw-Guinea 43-45 te Utrecht</text:span>
          </text:p>
            <text:p text:style-name="common-al">HZ_WABO-19-05867</text:p>
            <text:p text:style-name="common-al">Toelichting: het verbouwen van een bankgebouw naar 7 woningen</text:p>
            <text:p text:style-name="common-al">Datum ontvangst aanvraag: 21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981</text:span><text:line-break/><text:date style:data-style-name="dag" text:fixed="true" text:date-value="2019-02-27"/><text:line-break/><text:date style:data-style-name="jaar" text:fixed="true" text:date-value="2019-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6981</text:span><text:date style:data-style-name="nicedate" text:fixed="true" text:date-value="2019-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6981</text:span><text:date style:data-style-name="nicedate" text:fixed="true" text:date-value="2019-0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bouwen van een bankgebouw naar 7 woningen, Laan van Nieuw-Guinea 43-45 te Utrecht, HZ_WABO-19-05867</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7</meta:user-defined>
    <meta:user-defined meta:name="OVERHEIDop.publicationIssue">46981</meta:user-defined>
    <meta:user-defined meta:name="OVERHEIDop.GmbID/DC.identifier">gmb-2019-4698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JC 43</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0731</meta:user-defined>
    <meta:user-defined meta:name="OVERHEID.EPSG28992/DC.spatial">134619.52 455944.84</meta:user-defined>
    <meta:user-defined meta:name="OVERHEID.EPSG28992/DC.spatial">134618.57 455945.58</meta:user-defined>
    <meta:user-defined meta:name="OVERHEIDop.versieInformatie"/>
  </office:meta>
</office:document-meta>
</file>