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AN MAASDIJKSTRAAT 10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woning (dak) op het perceel Van Maasdijkstraat 10 te Heerenveen  (24-02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759</text:span><text:line-break/><text:date style:data-style-name="dag" text:fixed="true" text:date-value="2019-02-27"/><text:line-break/><text:date style:data-style-name="jaar" text:fixed="true" text:date-value="2019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6759</text:span><text:date style:data-style-name="nicedate" text:fixed="true" text:date-value="2019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6759</text:span><text:date style:data-style-name="nicedate" text:fixed="true" text:date-value="2019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VAN MAASDIJKSTRAAT 10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27</meta:user-defined>
    <meta:user-defined meta:name="OVERHEIDop.publicationIssue">46759</meta:user-defined>
    <meta:user-defined meta:name="OVERHEIDop.GmbID/DC.identifier">gmb-2019-46759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1CM 10</meta:user-defined>
    <meta:user-defined meta:name="OVERHEIDop.woonplaats">Heerenveen</meta:user-defined>
    <meta:user-defined meta:name="OVERHEIDop.straatnaam">Van Maasdijkstraa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0811 553006</meta:user-defined>
    <meta:user-defined meta:name="OVERHEIDop.versieInformatie"/>
  </office:meta>
</office:document-meta>
</file>