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het dak van drie bestaande woningen, Laan van Nieuw-Guinea 19 BS en 19 BSA  en 21C te Utrecht,  HZ_WABO-18-41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19 BS en 19 BSA  en 21C te Utrecht</text:p>
            <text:p text:style-name="common-al">HZ_WABO-18-41666</text:p>
            <text:p text:style-name="common-al">Toelichting: het bouwen van een dakopbouw op het dak van drie bestaande woningen</text:p>
            <text:p text:style-name="common-al">Datum besluit: 21 februari 2019</text:p>
            <text:p text:style-name="common-al">Startdatum bezwaartermijn: 23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834</text:span><text:line-break/><text:date style:data-style-name="dag" text:fixed="true" text:date-value="2019-02-26"/><text:line-break/><text:date style:data-style-name="jaar" text:fixed="true" text:date-value="2019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834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5834</text:span><text:date style:data-style-name="nicedate" text:fixed="true" text:date-value="2019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het dak van drie bestaande woningen, Laan van Nieuw-Guinea 19 BS en 19 BSA  en 21C te Utrecht,  HZ_WABO-18-4166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6</meta:user-defined>
    <meta:user-defined meta:name="OVERHEIDop.publicationIssue">45834</meta:user-defined>
    <meta:user-defined meta:name="OVERHEIDop.GmbID/DC.identifier">gmb-2019-4583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</meta:user-defined>
    <meta:user-defined meta:name="OVERHEID.PostcodeHuisnummer/OVERHEIDop.postcodeHuisnummer">3531JB 19</meta:user-defined>
    <meta:user-defined meta:name="OVERHEID.PostcodeHuisnummer/OVERHEIDop.postcodeHuisnummer">3531JB 21c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768.13 455870.13</meta:user-defined>
    <meta:user-defined meta:name="OVERHEID.EPSG28992/DC.spatial">134766.71 455869.91</meta:user-defined>
    <meta:user-defined meta:name="OVERHEID.EPSG28992/DC.spatial">134759.19 455873.22</meta:user-defined>
    <meta:user-defined meta:name="OVERHEIDop.versieInformatie"/>
  </office:meta>
</office:document-meta>
</file>