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een kozijn in de voorgevel en het maken van een lichtstraat op de achteraanbouw , Urlusstraat 24 te Utrecht,  HZ_WABO-19-013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rlusstraat 24 te Utrecht</text:p>
            <text:p text:style-name="common-al">HZ_WABO-19-01351</text:p>
            <text:p text:style-name="common-al">Toelichting: het wijzigen van een kozijn in de voorgevel en het maken van een lichtstraat op de achteraan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575</text:span><text:line-break/><text:date style:data-style-name="dag" text:fixed="true" text:date-value="2019-02-26"/><text:line-break/><text:date style:data-style-name="jaar" text:fixed="true" text:date-value="2019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5575</text:span><text:date style:data-style-name="nicedate" text:fixed="true" text:date-value="2019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5575</text:span><text:date style:data-style-name="nicedate" text:fixed="true" text:date-value="2019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wijzigen van een kozijn in de voorgevel en het maken van een lichtstraat op de achteraanbouw , Urlusstraat 24 te Utrecht,  HZ_WABO-19-0135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26</meta:user-defined>
    <meta:user-defined meta:name="OVERHEIDop.publicationIssue">45575</meta:user-defined>
    <meta:user-defined meta:name="OVERHEIDop.GmbID/DC.identifier">gmb-2019-45575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SN 22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040.16 455328.29</meta:user-defined>
    <meta:user-defined meta:name="OVERHEIDop.versieInformatie"/>
  </office:meta>
</office:document-meta>
</file>