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aanpassen van een zelfstandige- naar een onzelfstandige woning en het bouwen van een woning, Kanaalstraat 225 en 225 BS te Utrecht,  HZ_WABO-18-3406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naalstraat 225 en 225 BS te Utrecht</text:p>
            <text:p text:style-name="common-al">HZ_WABO-18-34063</text:p>
            <text:p text:style-name="common-al">Toelichting: het aanpassen van een zelfstandige- naar een onzelfstandige woning en het bouwen van een woning</text:p>
            <text:p text:style-name="common-al">Datum besluit: 18 februari 2019</text:p>
            <text:p text:style-name="common-al">Startdatum bezwaartermijn: 21 februari 2019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4864</text:span><text:line-break/><text:date style:data-style-name="dag" text:fixed="true" text:date-value="2019-02-25"/><text:line-break/><text:date style:data-style-name="jaar" text:fixed="true" text:date-value="2019-02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44864</text:span><text:date style:data-style-name="nicedate" text:fixed="true" text:date-value="2019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44864</text:span><text:date style:data-style-name="nicedate" text:fixed="true" text:date-value="2019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aanpassen van een zelfstandige- naar een onzelfstandige woning en het bouwen van een woning, Kanaalstraat 225 en 225 BS te Utrecht,  HZ_WABO-18-34063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25</meta:user-defined>
    <meta:user-defined meta:name="OVERHEIDop.publicationIssue">44864</meta:user-defined>
    <meta:user-defined meta:name="OVERHEIDop.GmbID/DC.identifier">gmb-2019-44864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HN 5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937.9 455885.84</meta:user-defined>
    <meta:user-defined meta:name="OVERHEIDop.versieInformatie"/>
  </office:meta>
</office:document-meta>
</file>