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eerder verleende omgevingsvergunning voor 30 hotelappartementen, Kanaalstraat 199B te Utrecht, HZ_WABO-19-053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naalstraat 199B te Utrecht</text:span>
          </text:p>
            <text:p text:style-name="common-al">HZ_WABO-19-05343</text:p>
            <text:p text:style-name="common-al">Toelichting: het wijzigen van een eerder verleende omgevingsvergunning voor 30 hotelappartementen</text:p>
            <text:p text:style-name="common-al">Datum ontvangst aanvraag: 18 februar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146</text:span><text:line-break/><text:date style:data-style-name="dag" text:fixed="true" text:date-value="2019-02-22"/><text:line-break/><text:date style:data-style-name="jaar" text:fixed="true" text:date-value="2019-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3146</text:span><text:date style:data-style-name="nicedate" text:fixed="true" text:date-value="2019-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3146</text:span><text:date style:data-style-name="nicedate" text:fixed="true" text:date-value="2019-02-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wijzigen van een eerder verleende omgevingsvergunning voor 30 hotelappartementen, Kanaalstraat 199B te Utrecht, HZ_WABO-19-05343</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22</meta:user-defined>
    <meta:user-defined meta:name="OVERHEIDop.publicationIssue">43146</meta:user-defined>
    <meta:user-defined meta:name="OVERHEIDop.GmbID/DC.identifier">gmb-2019-43146</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1</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9938</meta:user-defined>
    <meta:user-defined meta:name="OVERHEID.EPSG28992/DC.spatial">135037.81 455901.58</meta:user-defined>
    <meta:user-defined meta:name="OVERHEIDop.versieInformatie"/>
  </office:meta>
</office:document-meta>
</file>