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legaliseren van een dakterras aan de achterkant van een woning, Paramaribostraat 106 te Utrecht,  HZ_WABO-19-033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maribostraat 106 te Utrecht</text:p>
            <text:p text:style-name="common-al">HZ_WABO-19-03369</text:p>
            <text:p text:style-name="common-al">Toelichting: het legaliseren van een dakterras aan de achterkant van een woning</text:p>
            <text:p text:style-name="common-al">Datum besluit: 18 februari 2019</text:p>
            <text:p text:style-name="common-al">Startdatum bezwaartermijn: 20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845</text:span><text:line-break/><text:date style:data-style-name="dag" text:fixed="true" text:date-value="2019-02-22"/><text:line-break/><text:date style:data-style-name="jaar" text:fixed="true" text:date-value="2019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2845</text:span><text:date style:data-style-name="nicedate" text:fixed="true" text:date-value="2019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2845</text:span><text:date style:data-style-name="nicedate" text:fixed="true" text:date-value="2019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legaliseren van een dakterras aan de achterkant van een woning, Paramaribostraat 106 te Utrecht,  HZ_WABO-19-0336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2</meta:user-defined>
    <meta:user-defined meta:name="OVERHEIDop.publicationIssue">42845</meta:user-defined>
    <meta:user-defined meta:name="OVERHEIDop.GmbID/DC.identifier">gmb-2019-42845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KT 10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11.95 456063.44</meta:user-defined>
    <meta:user-defined meta:name="OVERHEIDop.versieInformatie"/>
  </office:meta>
</office:document-meta>
</file>