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een woning, Van Imhoffstraat 49 te Utrecht,  HZ_WABO-18-420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Imhoffstraat 49 te Utrecht</text:p>
            <text:p text:style-name="common-al">HZ_WABO-18-42082</text:p>
            <text:p text:style-name="common-al">Toelichting: het bouwen van een dakopbouw op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048</text:span><text:line-break/><text:date style:data-style-name="dag" text:fixed="true" text:date-value="2019-02-21"/><text:line-break/><text:date style:data-style-name="jaar" text:fixed="true" text:date-value="2019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2048</text:span><text:date style:data-style-name="nicedate" text:fixed="true" text:date-value="2019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2048</text:span><text:date style:data-style-name="nicedate" text:fixed="true" text:date-value="2019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dakopbouw op een woning, Van Imhoffstraat 49 te Utrecht,  HZ_WABO-18-4208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21</meta:user-defined>
    <meta:user-defined meta:name="OVERHEIDop.publicationIssue">42048</meta:user-defined>
    <meta:user-defined meta:name="OVERHEIDop.GmbID/DC.identifier">gmb-2019-42048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HV 49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936.22 456027.23</meta:user-defined>
    <meta:user-defined meta:name="OVERHEIDop.versieInformatie"/>
  </office:meta>
</office:document-meta>
</file>