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realiseren van winkel-ondersteunende horeca bij een delicatessenwinkel, Damstraat 8 te Utrecht, HZ_WABO-19-05007</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amstraat 8 te Utrecht</text:span>
          </text:p>
            <text:p text:style-name="common-al">HZ_WABO-19-05007</text:p>
            <text:p text:style-name="common-al">Toelichting: het realiseren van winkel-ondersteunende horeca bij een delicatessenwinkel</text:p>
            <text:p text:style-name="common-al">Datum ontvangst aanvraag: 14 februari 2019</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0581</text:span><text:line-break/><text:date style:data-style-name="dag" text:fixed="true" text:date-value="2019-02-20"/><text:line-break/><text:date style:data-style-name="jaar" text:fixed="true" text:date-value="2019-02-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40581</text:span><text:date style:data-style-name="nicedate" text:fixed="true" text:date-value="2019-02-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40581</text:span><text:date style:data-style-name="nicedate" text:fixed="true" text:date-value="2019-02-20"/></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Aanvraag omgevingsvergunning, het realiseren van winkel-ondersteunende horeca bij een delicatessenwinkel, Damstraat 8 te Utrecht, HZ_WABO-19-05007</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2-20</meta:user-defined>
    <meta:user-defined meta:name="OVERHEIDop.publicationIssue">40581</meta:user-defined>
    <meta:user-defined meta:name="OVERHEIDop.GmbID/DC.identifier">gmb-2019-40581</meta:user-defined>
    <meta:user-defined meta:name="OVERHEID.TaxonomieBeleidsagenda/OVERHEID.category">Ruimte en infrastructuur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Utrecht</meta:user-defined>
    <meta:user-defined meta:name="OVERHEID.PostcodeHuisnummer/OVERHEIDop.postcodeHuisnummer">3531BV 8</meta:user-defined>
    <meta:user-defined meta:name="OVERHEIDgvop.Informatietype/DC.type">Beschikkingen | aanvraag</meta:user-defined>
    <meta:user-defined meta:name="OVERHEID.Gemeente/OVERHEID.authority">Utrecht</meta:user-defined>
    <meta:user-defined meta:name="OVERHEID.Gemeente/DCTERMS.publisher">Utrecht</meta:user-defined>
    <meta:user-defined meta:name="OVERHEIDop.externeBijlage">Publiceerbaar-A|exb-2019-9428</meta:user-defined>
    <meta:user-defined meta:name="OVERHEID.EPSG28992/DC.spatial">135588.81 455877.66</meta:user-defined>
    <meta:user-defined meta:name="OVERHEIDop.versieInformatie"/>
  </office:meta>
</office:document-meta>
</file>