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leggen van OV kabels en het renoveren van het asfalt, Kanaalweg e.o. te Utrecht, HZ_WABO-19-052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e.o. te Utrecht</text:span>
          </text:p>
            <text:p text:style-name="common-al">HZ_WABO-19-05240</text:p>
            <text:p text:style-name="common-al">Toelichting: het verleggen van OV kabels en het renoveren van het asfalt</text:p>
            <text:p text:style-name="common-al">Datum ontvangst aanvraag: 18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562</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0562</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0562</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leggen van OV kabels en het renoveren van het asfalt, Kanaalweg e.o. te Utrecht, HZ_WABO-19-0524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0</meta:user-defined>
    <meta:user-defined meta:name="OVERHEIDop.publicationIssue">40562</meta:user-defined>
    <meta:user-defined meta:name="OVERHEIDop.GmbID/DC.identifier">gmb-2019-4056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L 19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9423</meta:user-defined>
    <meta:user-defined meta:name="OVERHEID.EPSG28992/DC.spatial">133940.77 456296.36</meta:user-defined>
    <meta:user-defined meta:name="OVERHEIDop.versieInformatie"/>
  </office:meta>
</office:document-meta>
</file>