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terras, Jacob Geelstraat 23 BSA te Utrecht, HZ_WABO-19-0502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Jacob Geelstraat 23 BSA te Utrecht</text:span>
          </text:p>
            <text:p text:style-name="common-al">HZ_WABO-19-05023</text:p>
            <text:p text:style-name="common-al">Toelichting: het bouwen van een dakterras</text:p>
            <text:p text:style-name="common-al">Datum ontvangst aanvraag: 15 februar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9609</text:span><text:line-break/><text:date style:data-style-name="dag" text:fixed="true" text:date-value="2019-02-20"/><text:line-break/><text:date style:data-style-name="jaar" text:fixed="true" text:date-value="2019-02-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9609</text:span><text:date style:data-style-name="nicedate" text:fixed="true" text:date-value="2019-02-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9609</text:span><text:date style:data-style-name="nicedate" text:fixed="true" text:date-value="2019-02-2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bouwen van een dakterras, Jacob Geelstraat 23 BSA te Utrecht, HZ_WABO-19-05023</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2-20</meta:user-defined>
    <meta:user-defined meta:name="OVERHEIDop.publicationIssue">39609</meta:user-defined>
    <meta:user-defined meta:name="OVERHEIDop.GmbID/DC.identifier">gmb-2019-39609</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2TR 23 bsa</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Publiceerbaar-A|exb-2019-9262</meta:user-defined>
    <meta:user-defined meta:name="OVERHEID.EPSG28992/DC.spatial">135393.3 456339.51</meta:user-defined>
    <meta:user-defined meta:name="OVERHEIDop.versieInformatie"/>
  </office:meta>
</office:document-meta>
</file>