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vangen van de kozijnen in de voorgevel, Groeneweg 92-94 te Utrecht, HZ_WABO-19-048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oeneweg 92-94 te Utrecht</text:span>
          </text:p>
            <text:p text:style-name="common-al">HZ_WABO-19-04818</text:p>
            <text:p text:style-name="common-al">Toelichting: het vervangen van de kozijnen in de voorgevel</text:p>
            <text:p text:style-name="common-al">Datum ontvangst aanvraag: 13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132</text:span><text:line-break/><text:date style:data-style-name="dag" text:fixed="true" text:date-value="2019-02-18"/><text:line-break/><text:date style:data-style-name="jaar" text:fixed="true" text:date-value="2019-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8132</text:span><text:date style:data-style-name="nicedate" text:fixed="true" text:date-value="2019-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8132</text:span><text:date style:data-style-name="nicedate" text:fixed="true" text:date-value="2019-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vangen van de kozijnen in de voorgevel, Groeneweg 92-94 te Utrecht, HZ_WABO-19-04818</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8</meta:user-defined>
    <meta:user-defined meta:name="OVERHEIDop.publicationIssue">38132</meta:user-defined>
    <meta:user-defined meta:name="OVERHEIDop.GmbID/DC.identifier">gmb-2019-38132</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VH 94</meta:user-defined>
    <meta:user-defined meta:name="OVERHEID.PostcodeHuisnummer/OVERHEIDop.postcodeHuisnummer">3531VH 9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8957</meta:user-defined>
    <meta:user-defined meta:name="OVERHEID.EPSG28992/DC.spatial">134667.04 455834.4</meta:user-defined>
    <meta:user-defined meta:name="OVERHEID.EPSG28992/DC.spatial">134667.08 455835.82</meta:user-defined>
    <meta:user-defined meta:name="OVERHEIDop.versieInformatie"/>
  </office:meta>
</office:document-meta>
</file>