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evestigen van een tijdelijk stalen hekwerk, Everard Meijsterlaan 3 te Utrecht, HZ_WABO-19-0481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verard Meijsterlaan 3 te Utrecht</text:span>
          </text:p>
            <text:p text:style-name="common-al">HZ_WABO-19-04814</text:p>
            <text:p text:style-name="common-al">Toelichting: het bevestigen van een tijdelijk stalen hekwerk</text:p>
            <text:p text:style-name="common-al">Datum ontvangst aanvraag: 13 febr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055</text:span><text:line-break/><text:date style:data-style-name="dag" text:fixed="true" text:date-value="2019-02-18"/><text:line-break/><text:date style:data-style-name="jaar" text:fixed="true" text:date-value="2019-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8055</text:span><text:date style:data-style-name="nicedate" text:fixed="true" text:date-value="2019-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8055</text:span><text:date style:data-style-name="nicedate" text:fixed="true" text:date-value="2019-02-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evestigen van een tijdelijk stalen hekwerk, Everard Meijsterlaan 3 te Utrecht, HZ_WABO-19-04814</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8</meta:user-defined>
    <meta:user-defined meta:name="OVERHEIDop.publicationIssue">38055</meta:user-defined>
    <meta:user-defined meta:name="OVERHEIDop.GmbID/DC.identifier">gmb-2019-38055</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3CZ 46</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8940</meta:user-defined>
    <meta:user-defined meta:name="OVERHEID.EPSG28992/DC.spatial">134634.52 455567.48</meta:user-defined>
    <meta:user-defined meta:name="OVERHEIDop.versieInformatie"/>
  </office:meta>
</office:document-meta>
</file>