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 op een woning, Van Lennepstraat 18 te Utrecht,  HZ_WABO-19-02012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Lennepstraat 18 te Utrecht</text:p>
            <text:p text:style-name="common-al">HZ_WABO-19-02012</text:p>
            <text:p text:style-name="common-al">Toelichting: het bouwen van een dakopbouw op een woning</text:p>
            <text:p text:style-name="common-al">Datum besluit: 13 februari 2019</text:p>
            <text:p text:style-name="common-al">Startdatum bezwaartermijn: 15 februari 2019</text:p>
            <text:p text:style-name="common-al">Besluit: Verleend</text:p>
            <text:p text:style-name="common-al">
            <text:span text:style-name="nadrukvet">Bezwaar maken</text:span>
          </text:p>
            <text:p text:style-name="common-al">"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"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7698</text:span><text:line-break/><text:date style:data-style-name="dag" text:fixed="true" text:date-value="2019-02-18"/><text:line-break/><text:date style:data-style-name="jaar" text:fixed="true" text:date-value="2019-02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7698</text:span><text:date style:data-style-name="nicedate" text:fixed="true" text:date-value="2019-02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7698</text:span><text:date style:data-style-name="nicedate" text:fixed="true" text:date-value="2019-02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Afgehandelde omgevingsvergunning, het bouwen van een dakopbouw op een woning, Van Lennepstraat 18 te Utrecht,  HZ_WABO-19-02012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8</meta:user-defined>
    <meta:user-defined meta:name="OVERHEIDop.publicationIssue">37698</meta:user-defined>
    <meta:user-defined meta:name="OVERHEIDop.GmbID/DC.identifier">gmb-2019-37698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2TP 22 bs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5421.9 456337.42</meta:user-defined>
    <meta:user-defined meta:name="OVERHEIDop.versieInformatie"/>
  </office:meta>
</office:document-meta>
</file>