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Werk en Inkomen</text:p>
      <text:section text:name="regeling_id1-3-2" text:style-name="regeling">
        <text:section text:name="aanhef_id1-3-2-1" text:style-name="aanhef">
          <text:section text:name="preambule_id1-3-2-1-1" text:style-name="preambule">
            <text:p text:style-name="al">Het hoofd (IRM) van het organisatieonderdeel Werk en Inkomen,</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het Hoofd aan functionarissen werkzaam binnen of voor het organisatieonderdeel Werk en Inkomen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werk en inkomen, zoals opgenomen in hoofdstuk 6.3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B. Stam,</text:span></text:p>
            <text:p><text:span text:style-name="functie">Hoofd (IRM) Werk en Inkomen.</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83</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83</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83</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Werk en Inkom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83</meta:user-defined>
    <meta:user-defined meta:name="OVERHEIDop.GmbID/DC.identifier">gmb-2019-37183</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Werk en Inkomen</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20_1</meta:user-defined>
    <meta:user-defined meta:name="OVERHEIDop.versieInformatie"/>
  </office:meta>
</office:document-meta>
</file>