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Intern Bedrijf Informatievoorziening (IV)</text:p>
      <text:section text:name="regeling_id1-3-2" text:style-name="regeling">
        <text:section text:name="aanhef_id1-3-2-1" text:style-name="aanhef">
          <text:section text:name="preambule_id1-3-2-1-1" text:style-name="preambule">
            <text:p text:style-name="al">Het Hoofd Informatievoorziening van het organisatieonderdeel Interne Bedrijf informatievoorziening (IV),</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Interne Bedrijven Informatievoorziening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Intern bedrijf informatievoorziening, zoals opgenomen in hoofdstuk 7.1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M. Velthuizen,</text:span></text:p>
            <text:p><text:span text:style-name="functie">Hoofd informatievoorziening (IV).</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68</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8</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68</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Intern Bedrijf Informatievoorziening (IV)</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68</meta:user-defined>
    <meta:user-defined meta:name="OVERHEIDop.GmbID/DC.identifier">gmb-2019-37168</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Intern Bedrijf Informatievoorziening (IV)</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08_1</meta:user-defined>
    <meta:user-defined meta:name="OVERHEIDop.versieInformatie"/>
  </office:meta>
</office:document-meta>
</file>