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Utrecht 2019 – ondermandaat en volmacht BCS</text:p>
      <text:section text:name="regeling_id1-3-2" text:style-name="regeling">
        <text:section text:name="aanhef_id1-3-2-1" text:style-name="aanhef">
          <text:section text:name="preambule_id1-3-2-1-1" text:style-name="preambule">
            <text:p text:style-name="al">De directeur van het organisatieonderdeel Bestuurs- en concernstaf (BCS),</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BCS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Bestuurs- en concernstaf zoals opgenomen in hoofdstuk 4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P.P.A. Kouijzer,</text:span></text:p>
            <text:p><text:span text:style-name="functie">Directeur BC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47</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47</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47</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Utrecht 2019 – ondermandaat en volmacht BCS</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47</meta:user-defined>
    <meta:user-defined meta:name="OVERHEIDop.GmbID/DC.identifier">gmb-2019-37147</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BCS</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02_1</meta:user-defined>
    <meta:user-defined meta:name="OVERHEIDop.versieInformatie"/>
  </office:meta>
</office:document-meta>
</file>