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(derde bouwlaag), Curaçaostraat 3 te Utrecht,  HZ_WABO-18-41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uraçaostraat 3 te Utrecht</text:p>
            <text:p text:style-name="common-al">HZ_WABO-18-41441</text:p>
            <text:p text:style-name="common-al">Toelichting: het bouwen van een dakopbouw (derde bouwlaag)</text:p>
            <text:p text:style-name="common-al">Datum besluit: 12 februari 2019</text:p>
            <text:p text:style-name="common-al">Startdatum bezwaartermijn: 14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984</text:span><text:line-break/><text:date style:data-style-name="dag" text:fixed="true" text:date-value="2019-02-15"/><text:line-break/><text:date style:data-style-name="jaar" text:fixed="true" text:date-value="2019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984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984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(derde bouwlaag), Curaçaostraat 3 te Utrecht,  HZ_WABO-18-4144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5</meta:user-defined>
    <meta:user-defined meta:name="OVERHEIDop.publicationIssue">36984</meta:user-defined>
    <meta:user-defined meta:name="OVERHEIDop.GmbID/DC.identifier">gmb-2019-3698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XJ 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82.9 456270.46</meta:user-defined>
    <meta:user-defined meta:name="OVERHEIDop.versieInformatie"/>
  </office:meta>
</office:document-meta>
</file>