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een eerder verleende vergunning voor het uitbreiden van een kerkgebouw, Vleutenseweg 517 te Utrecht,  HZ_WABO-18-377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517 te Utrecht</text:p>
            <text:p text:style-name="common-al">HZ_WABO-18-37778</text:p>
            <text:p text:style-name="common-al">Toelichting: het wijzigen van een eerder verleende vergunning voor het uitbreiden van een kerk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41</text:span><text:line-break/><text:date style:data-style-name="dag" text:fixed="true" text:date-value="2019-02-15"/><text:line-break/><text:date style:data-style-name="jaar" text:fixed="true" text:date-value="2019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841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841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wijzigen van een eerder verleende vergunning voor het uitbreiden van een kerkgebouw, Vleutenseweg 517 te Utrecht,  HZ_WABO-18-3777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5</meta:user-defined>
    <meta:user-defined meta:name="OVERHEIDop.publicationIssue">36841</meta:user-defined>
    <meta:user-defined meta:name="OVERHEIDop.GmbID/DC.identifier">gmb-2019-3684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HK 517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98.49 456353.21</meta:user-defined>
    <meta:user-defined meta:name="OVERHEIDop.versieInformatie"/>
  </office:meta>
</office:document-meta>
</file>