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l aan de voorkant van een woning, Barkasstraat 14 te Utrecht, HZ_WABO-19-046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rkasstraat 14 te Utrecht</text:span>
          </text:p>
            <text:p text:style-name="common-al">HZ_WABO-19-04611</text:p>
            <text:p text:style-name="common-al">Toelichting: het bouwen van een dakkapl aan de voorkant van een woning</text:p>
            <text:p text:style-name="common-al">Datum ontvangst aanvraag: 12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71</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6771</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6771</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kapl aan de voorkant van een woning, Barkasstraat 14 te Utrecht, HZ_WABO-19-0461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6771</meta:user-defined>
    <meta:user-defined meta:name="OVERHEIDop.GmbID/DC.identifier">gmb-2019-3677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PK 1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8613</meta:user-defined>
    <meta:user-defined meta:name="OVERHEID.EPSG28992/DC.spatial">133984.78 456753.45</meta:user-defined>
    <meta:user-defined meta:name="OVERHEIDop.versieInformatie"/>
  </office:meta>
</office:document-meta>
</file>