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voorgevel op de begane grond van het gebouw, Potgieterstraat 37 te Utrecht, HZ_WABO-19-044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otgieterstraat 37 te Utrecht</text:span>
          </text:p>
            <text:p text:style-name="common-al">HZ_WABO-19-04460</text:p>
            <text:p text:style-name="common-al">Toelichting: het wijzigen van de voorgevel op de begane grond van het gebouw</text:p>
            <text:p text:style-name="common-al">Datum ontvangst aanvraag: 12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701</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6701</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6701</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wijzigen van de voorgevel op de begane grond van het gebouw, Potgieterstraat 37 te Utrecht, HZ_WABO-19-0446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6701</meta:user-defined>
    <meta:user-defined meta:name="OVERHEIDop.GmbID/DC.identifier">gmb-2019-3670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VP 37</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8593</meta:user-defined>
    <meta:user-defined meta:name="OVERHEID.EPSG28992/DC.spatial">135299.87 456229.62</meta:user-defined>
    <meta:user-defined meta:name="OVERHEIDop.versieInformatie"/>
  </office:meta>
</office:document-meta>
</file>