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EGENTESSELAAN 43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op het perceel Regentesselaan 43 te Heerenveen (12 februari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5982</text:span><text:line-break/><text:date style:data-style-name="dag" text:fixed="true" text:date-value="2019-02-14"/><text:line-break/><text:date style:data-style-name="jaar" text:fixed="true" text:date-value="2019-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5982</text:span><text:date style:data-style-name="nicedate" text:fixed="true" text:date-value="2019-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35982</text:span><text:date style:data-style-name="nicedate" text:fixed="true" text:date-value="2019-02-1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REGENTESSELAAN 43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14</meta:user-defined>
    <meta:user-defined meta:name="OVERHEIDop.publicationIssue">35982</meta:user-defined>
    <meta:user-defined meta:name="OVERHEIDop.GmbID/DC.identifier">gmb-2019-35982</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VD 45</meta:user-defined>
    <meta:user-defined meta:name="OVERHEIDop.woonplaats">Heerenveen</meta:user-defined>
    <meta:user-defined meta:name="OVERHEIDop.straatnaam">Regentesselaa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481 552360</meta:user-defined>
    <meta:user-defined meta:name="OVERHEIDop.versieInformatie"/>
  </office:meta>
</office:document-meta>
</file>