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CASIMIRALAAN NAAST NUMMER 8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woning op het perceel Casimiralaan naast nummer 8 te Oranjewoud  (08-02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641</text:span><text:line-break/><text:date style:data-style-name="dag" text:fixed="true" text:date-value="2019-02-14"/><text:line-break/><text:date style:data-style-name="jaar" text:fixed="true" text:date-value="2019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5641</text:span><text:date style:data-style-name="nicedate" text:fixed="true" text:date-value="2019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5641</text:span><text:date style:data-style-name="nicedate" text:fixed="true" text:date-value="2019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CASIMIRALAAN NAAST NUMMER 8 ORANJEWOU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4</meta:user-defined>
    <meta:user-defined meta:name="OVERHEIDop.publicationIssue">35641</meta:user-defined>
    <meta:user-defined meta:name="OVERHEIDop.GmbID/DC.identifier">gmb-2019-35641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53VH 8</meta:user-defined>
    <meta:user-defined meta:name="OVERHEIDop.woonplaats">Oranjewoud</meta:user-defined>
    <meta:user-defined meta:name="OVERHEIDop.straatnaam">Casimiralaan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2738 551748</meta:user-defined>
    <meta:user-defined meta:name="OVERHEIDop.versieInformatie"/>
  </office:meta>
</office:document-meta>
</file>