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BOEREPAED 6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woning op het perceel Boerepaed 6 te Akkrum  (indieningsdatum 20-12-2018)</text:p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5632</text:span><text:line-break/><text:date style:data-style-name="dag" text:fixed="true" text:date-value="2019-02-14"/><text:line-break/><text:date style:data-style-name="jaar" text:fixed="true" text:date-value="2019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5632</text:span><text:date style:data-style-name="nicedate" text:fixed="true" text:date-value="2019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5632</text:span><text:date style:data-style-name="nicedate" text:fixed="true" text:date-value="2019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AANVRAAG OMGEVINGSVERGUNNING, BOEREPAED 6 AKKRU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14</meta:user-defined>
    <meta:user-defined meta:name="OVERHEIDop.publicationIssue">35632</meta:user-defined>
    <meta:user-defined meta:name="OVERHEIDop.GmbID/DC.identifier">gmb-2019-35632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91EA 7</meta:user-defined>
    <meta:user-defined meta:name="OVERHEIDop.woonplaats">Akkrum</meta:user-defined>
    <meta:user-defined meta:name="OVERHEIDop.straatnaam">Boerepaed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84885 562500</meta:user-defined>
    <meta:user-defined meta:name="OVERHEIDop.versieInformatie"/>
  </office:meta>
</office:document-meta>
</file>