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lichtmasten met LED-verlichting, Kanaalweg 174 te Utrecht, HZ_WABO-19-041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174 te Utrecht</text:span>
          </text:p>
            <text:p text:style-name="common-al">HZ_WABO-19-04182</text:p>
            <text:p text:style-name="common-al">Toelichting: het bouwen van lichtmasten met LED-verlichting</text:p>
            <text:p text:style-name="common-al">Datum ontvangst aanvraag: 9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550</text:span><text:line-break/><text:date style:data-style-name="dag" text:fixed="true" text:date-value="2019-02-13"/><text:line-break/><text:date style:data-style-name="jaar" text:fixed="true" text:date-value="2019-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4550</text:span><text:date style:data-style-name="nicedate" text:fixed="true" text:date-value="2019-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4550</text:span><text:date style:data-style-name="nicedate" text:fixed="true" text:date-value="2019-0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lichtmasten met LED-verlichting, Kanaalweg 174 te Utrecht, HZ_WABO-19-0418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3</meta:user-defined>
    <meta:user-defined meta:name="OVERHEIDop.publicationIssue">34550</meta:user-defined>
    <meta:user-defined meta:name="OVERHEIDop.GmbID/DC.identifier">gmb-2019-3455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L 17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8037</meta:user-defined>
    <meta:user-defined meta:name="OVERHEID.EPSG28992/DC.spatial">133984.05 456186.41</meta:user-defined>
    <meta:user-defined meta:name="OVERHEIDop.versieInformatie"/>
  </office:meta>
</office:document-meta>
</file>