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met dakkapel en het plaatsen van zonnepanelen, Padangstraat 15 te Utrecht, HZ_WABO-19-041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dangstraat 15 te Utrecht</text:span>
          </text:p>
            <text:p text:style-name="common-al">HZ_WABO-19-04106</text:p>
            <text:p text:style-name="common-al">Toelichting: het bouwen van een dakopbouw met dakkapel en het plaatsen van zonnepanelen</text:p>
            <text:p text:style-name="common-al">Datum ontvangst aanvraag: 8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364</text:span><text:line-break/><text:date style:data-style-name="dag" text:fixed="true" text:date-value="2019-02-13"/><text:line-break/><text:date style:data-style-name="jaar" text:fixed="true" text:date-value="2019-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4364</text:span><text:date style:data-style-name="nicedate" text:fixed="true" text:date-value="2019-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4364</text:span><text:date style:data-style-name="nicedate" text:fixed="true" text:date-value="2019-02-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opbouw met dakkapel en het plaatsen van zonnepanelen, Padangstraat 15 te Utrecht, HZ_WABO-19-0410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3</meta:user-defined>
    <meta:user-defined meta:name="OVERHEIDop.publicationIssue">34364</meta:user-defined>
    <meta:user-defined meta:name="OVERHEIDop.GmbID/DC.identifier">gmb-2019-34364</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TA 15</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8010</meta:user-defined>
    <meta:user-defined meta:name="OVERHEID.EPSG28992/DC.spatial">134906.53 456012.24</meta:user-defined>
    <meta:user-defined meta:name="OVERHEIDop.versieInformatie"/>
  </office:meta>
</office:document-meta>
</file>