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indeling en de gevel van een winkel ten behoeve van een woning, Johannes Camphuysstraat 47 te Utrecht,  HZ_WABO-19-021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es Camphuysstraat 47 te Utrecht</text:p>
            <text:p text:style-name="common-al">HZ_WABO-19-02125</text:p>
            <text:p text:style-name="common-al">Toelichting: het wijzigen van de indeling en de gevel van een winkel ten behoeve van een woning</text:p>
            <text:p text:style-name="common-al">Datum besluit: 8 februari 2019</text:p>
            <text:p text:style-name="common-al">Startdatum bezwaartermijn: 12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301</text:span><text:line-break/><text:date style:data-style-name="dag" text:fixed="true" text:date-value="2019-02-13"/><text:line-break/><text:date style:data-style-name="jaar" text:fixed="true" text:date-value="2019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4301</text:span><text:date style:data-style-name="nicedate" text:fixed="true" text:date-value="2019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4301</text:span><text:date style:data-style-name="nicedate" text:fixed="true" text:date-value="2019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de indeling en de gevel van een winkel ten behoeve van een woning, Johannes Camphuysstraat 47 te Utrecht,  HZ_WABO-19-0212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3</meta:user-defined>
    <meta:user-defined meta:name="OVERHEIDop.publicationIssue">34301</meta:user-defined>
    <meta:user-defined meta:name="OVERHEIDop.GmbID/DC.identifier">gmb-2019-3430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SE 4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55.21 456001.32</meta:user-defined>
    <meta:user-defined meta:name="OVERHEIDop.versieInformatie"/>
  </office:meta>
</office:document-meta>
</file>