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op de begane grond, Kanaalstraat 211 te Utrecht, HZ_WABO-19-040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211 te Utrecht</text:span>
          </text:p>
            <text:p text:style-name="common-al">HZ_WABO-19-04090</text:p>
            <text:p text:style-name="common-al">Toelichting: het bouwen van een aanbouw aan de achterzijde op de begane grond</text:p>
            <text:p text:style-name="common-al">Datum ontvangst aanvraag: 8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989</text:span><text:line-break/><text:date style:data-style-name="dag" text:fixed="true" text:date-value="2019-02-13"/><text:line-break/><text:date style:data-style-name="jaar" text:fixed="true" text:date-value="2019-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3989</text:span><text:date style:data-style-name="nicedate" text:fixed="true" text:date-value="2019-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3989</text:span><text:date style:data-style-name="nicedate" text:fixed="true" text:date-value="2019-0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aanbouw aan de achterzijde op de begane grond, Kanaalstraat 211 te Utrecht, HZ_WABO-19-0409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3</meta:user-defined>
    <meta:user-defined meta:name="OVERHEIDop.publicationIssue">33989</meta:user-defined>
    <meta:user-defined meta:name="OVERHEIDop.GmbID/DC.identifier">gmb-2019-3398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CH 21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7954</meta:user-defined>
    <meta:user-defined meta:name="OVERHEID.EPSG28992/DC.spatial">134991.28 455893.97</meta:user-defined>
    <meta:user-defined meta:name="OVERHEIDop.versieInformatie"/>
  </office:meta>
</office:document-meta>
</file>