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realiseren van twee bouwlagen op de garage, wijzigen bestemming begane grond,  een terras op het dak en het wijzigen van de gevels, Billitonstraat 22-24-26 te Utrecht,  HZ_WABO-18-376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llitonstraat 22-24-26 te Utrecht</text:p>
            <text:p text:style-name="common-al">HZ_WABO-18-37622</text:p>
            <text:p text:style-name="common-al">Toelichting: het realiseren van twee bouwlagen op de garage, wijzigen bestemming begane grond,een terras op het dak en het wijzigen van de gevels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905</text:span><text:line-break/><text:date style:data-style-name="dag" text:fixed="true" text:date-value="2019-02-12"/><text:line-break/><text:date style:data-style-name="jaar" text:fixed="true" text:date-value="2019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2905</text:span><text:date style:data-style-name="nicedate" text:fixed="true" text:date-value="2019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2905</text:span><text:date style:data-style-name="nicedate" text:fixed="true" text:date-value="2019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realiseren van twee bouwlagen op de garage, wijzigen bestemming begane grond,  een terras op het dak en het wijzigen van de gevels, Billitonstraat 22-24-26 te Utrecht,  HZ_WABO-18-37622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12</meta:user-defined>
    <meta:user-defined meta:name="OVERHEIDop.publicationIssue">32905</meta:user-defined>
    <meta:user-defined meta:name="OVERHEIDop.GmbID/DC.identifier">gmb-2019-32905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HJ 24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900.03 455687.13</meta:user-defined>
    <meta:user-defined meta:name="OVERHEIDop.versieInformatie"/>
  </office:meta>
</office:document-meta>
</file>