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tijdelijk gebruiken en uitbreiden van een woonboot voor het vestigen van een horecagelegenheid, Nijverheidskade 15 te Utrecht,  HZ_WABO-18-3591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ijverheidskade 15 te Utrecht</text:p>
            <text:p text:style-name="common-al">HZ_WABO-18-35913</text:p>
            <text:p text:style-name="common-al">Toelichting: het tijdelijk gebruiken en uitbreiden van een woonboot voor het vestigen van een horecagelegenheid</text:p>
            <text:p text:style-name="common-al">Datum besluit: 7 februari 2019</text:p>
            <text:p text:style-name="common-al">Startdatum bezwaartermijn: 9 februar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2856</text:span><text:line-break/><text:date style:data-style-name="dag" text:fixed="true" text:date-value="2019-02-12"/><text:line-break/><text:date style:data-style-name="jaar" text:fixed="true" text:date-value="2019-0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2856</text:span><text:date style:data-style-name="nicedate" text:fixed="true" text:date-value="2019-0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2856</text:span><text:date style:data-style-name="nicedate" text:fixed="true" text:date-value="2019-0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tijdelijk gebruiken en uitbreiden van een woonboot voor het vestigen van een horecagelegenheid, Nijverheidskade 15 te Utrecht,  HZ_WABO-18-35913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2-12</meta:user-defined>
    <meta:user-defined meta:name="OVERHEIDop.publicationIssue">32856</meta:user-defined>
    <meta:user-defined meta:name="OVERHEIDop.GmbID/DC.identifier">gmb-2019-32856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4AZ 15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192.39 456943.86</meta:user-defined>
    <meta:user-defined meta:name="OVERHEIDop.versieInformatie"/>
  </office:meta>
</office:document-meta>
</file>