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de indeling van een bedrijfshal, Nijverheidsweg 6 te Utrecht,  HZ_WABO-18-346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verheidsweg 6 te Utrecht</text:p>
            <text:p text:style-name="common-al">HZ_WABO-18-34696</text:p>
            <text:p text:style-name="common-al">Toelichting: het wijzigen van de indeling van een bedrijfshal</text:p>
            <text:p text:style-name="common-al">Datum besluit: 5 februari 2019</text:p>
            <text:p text:style-name="common-al">Startdatum bezwaartermijn: 9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767</text:span><text:line-break/><text:date style:data-style-name="dag" text:fixed="true" text:date-value="2019-02-12"/><text:line-break/><text:date style:data-style-name="jaar" text:fixed="true" text:date-value="2019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2767</text:span><text:date style:data-style-name="nicedate" text:fixed="true" text:date-value="2019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2767</text:span><text:date style:data-style-name="nicedate" text:fixed="true" text:date-value="2019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wijzigen van de indeling van een bedrijfshal, Nijverheidsweg 6 te Utrecht,  HZ_WABO-18-3469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2</meta:user-defined>
    <meta:user-defined meta:name="OVERHEIDop.publicationIssue">32767</meta:user-defined>
    <meta:user-defined meta:name="OVERHEIDop.GmbID/DC.identifier">gmb-2019-32767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4AM 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227.94 456987.24</meta:user-defined>
    <meta:user-defined meta:name="OVERHEIDop.versieInformatie"/>
  </office:meta>
</office:document-meta>
</file>