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en dakkapel aan de achterzijde van een woning, Vleutenseweg 369 te Utrecht,  HZ_WABO-18-399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leutenseweg 369 te Utrecht</text:p>
            <text:p text:style-name="common-al">HZ_WABO-18-39998</text:p>
            <text:p text:style-name="common-al">Toelichting: het bouwen van een een dakkapel aan de achterzijde van een woning</text:p>
            <text:p text:style-name="common-al">Datum besluit: 6 februari 2019</text:p>
            <text:p text:style-name="common-al">Startdatum bezwaartermijn: 8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478</text:span><text:line-break/><text:date style:data-style-name="dag" text:fixed="true" text:date-value="2019-02-12"/><text:line-break/><text:date style:data-style-name="jaar" text:fixed="true" text:date-value="2019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478</text:span><text:date style:data-style-name="nicedate" text:fixed="true" text:date-value="2019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2478</text:span><text:date style:data-style-name="nicedate" text:fixed="true" text:date-value="2019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een dakkapel aan de achterzijde van een woning, Vleutenseweg 369 te Utrecht,  HZ_WABO-18-39998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2</meta:user-defined>
    <meta:user-defined meta:name="OVERHEIDop.publicationIssue">32478</meta:user-defined>
    <meta:user-defined meta:name="OVERHEIDop.GmbID/DC.identifier">gmb-2019-32478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HH 36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028.78 456206.12</meta:user-defined>
    <meta:user-defined meta:name="OVERHEIDop.versieInformatie"/>
  </office:meta>
</office:document-meta>
</file>