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horecaterras met een uitgiftepunt, Ravellaan 96 te Utrecht, HZ_WABO-19-038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avellaan 96 te Utrecht</text:span>
          </text:p>
            <text:p text:style-name="common-al">HZ_WABO-19-03861</text:p>
            <text:p text:style-name="common-al">Toelichting: het realiseren van een horecaterras met een uitgiftepunt</text:p>
            <text:p text:style-name="common-al">Datum ontvangst aanvraag: 6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10</text:span><text:line-break/><text:date style:data-style-name="dag" text:fixed="true" text:date-value="2019-02-11"/><text:line-break/><text:date style:data-style-name="jaar" text:fixed="true" text:date-value="2019-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610</text:span><text:date style:data-style-name="nicedate" text:fixed="true" text:date-value="2019-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610</text:span><text:date style:data-style-name="nicedate" text:fixed="true" text:date-value="2019-02-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realiseren van een horecaterras met een uitgiftepunt, Ravellaan 96 te Utrecht, HZ_WABO-19-0386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1</meta:user-defined>
    <meta:user-defined meta:name="OVERHEIDop.publicationIssue">31610</meta:user-defined>
    <meta:user-defined meta:name="OVERHEIDop.GmbID/DC.identifier">gmb-2019-3161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7539</meta:user-defined>
    <meta:user-defined meta:name="OVERHEID.EPSG28992/DC.spatial">134825.05 455069.39</meta:user-defined>
    <meta:user-defined meta:name="OVERHEIDop.versieInformatie"/>
  </office:meta>
</office:document-meta>
</file>