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schorten beslistermijn kadastrale splitsingsvergunning, Wallesteinlaan 1, 11   en nevenadressen Wallesteinlaan 13 en 15    te Utrecht, HZ_HUIS-19-382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Z_HUIS-19-38269</text:p>
            <text:p text:style-name="common-al">Wallesteinlaan 1, 11   en nevenadressen Wallesteinlaan 13 en 15    te Utrecht</text:p>
            <text:p text:style-name="common-al">Toelichting: het splitsen van het gebouw in twee appartementsrechten</text:p>
            <text:p text:style-name="common-al">Besluit tot opschorten beslistermijn: 4 maand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1141</text:span><text:line-break/><text:date style:data-style-name="dag" text:fixed="true" text:date-value="2019-12-20"/><text:line-break/><text:date style:data-style-name="jaar" text:fixed="true" text:date-value="2019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11141</text:span><text:date style:data-style-name="nicedate" text:fixed="true" text:date-value="2019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11141</text:span><text:date style:data-style-name="nicedate" text:fixed="true" text:date-value="2019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Web-ZM/2.0/xml/MC-DRP-BeschikkingAfhandeling-Web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dc:language>nl</dc:language>
    <meta:user-defined meta:name="OVERHEID.EPSG28992/DC.spatial">134603 458535</meta:user-defined>
    <meta:user-defined meta:name="DC.title">Opschorten beslistermijn kadastrale splitsingsvergunning, Wallesteinlaan 1, 11   en nevenadressen Wallesteinlaan 13 en 15    te Utrecht, HZ_HUIS-19-38269</meta:user-defined>
    <meta:user-defined meta:name="OVERHEID.PostcodeHuisnummer/OVERHEIDop.postcodeHuisnummer">3554HM 15</meta:user-defined>
    <meta:user-defined meta:name="OVERHEIDop.straatnaam">Wallesteinlaan</meta:user-defined>
    <meta:user-defined meta:name="OVERHEIDop.woonplaats">Utrecht</meta:user-defined>
    <meta:user-defined meta:name="DCTERMS.W3CDTF/DCTERMS.available">2019-12-20</meta:user-defined>
    <meta:user-defined meta:name="DCTERMS.W3CDTF/OVERHEIDop.jaargang">2019</meta:user-defined>
    <meta:user-defined meta:name="OVERHEIDop.publicationIssue">311141</meta:user-defined>
    <meta:user-defined meta:name="OVERHEIDop.GmbID/DC.identifier">gmb-2019-311141</meta:user-defined>
    <meta:user-defined meta:name="OVERHEIDop.versieInformatie"/>
  </office:meta>
</office:document-meta>
</file>