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e indeling en gevel en het aanbrengen van reclame uitingen ten behoeve van het vestigen van een visrestaurant, Damstraat 16 te Utrecht,  HZ_WABO-18-411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16 te Utrecht</text:p>
            <text:p text:style-name="common-al">HZ_WABO-18-41128</text:p>
            <text:p text:style-name="common-al">Toelichting: het wijzigen van de indeling en gevel en het aanbrengen van reclame uitingen ten behoeve van het vestigen van een visrestaura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51</text:span><text:line-break/><text:date style:data-style-name="dag" text:fixed="true" text:date-value="2019-02-08"/><text:line-break/><text:date style:data-style-name="jaar" text:fixed="true" text:date-value="2019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751</text:span><text:date style:data-style-name="nicedate" text:fixed="true" text:date-value="2019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751</text:span><text:date style:data-style-name="nicedate" text:fixed="true" text:date-value="2019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de indeling en gevel en het aanbrengen van reclame uitingen ten behoeve van het vestigen van een visrestaurant, Damstraat 16 te Utrecht,  HZ_WABO-18-4112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8</meta:user-defined>
    <meta:user-defined meta:name="OVERHEIDop.publicationIssue">30751</meta:user-defined>
    <meta:user-defined meta:name="OVERHEIDop.GmbID/DC.identifier">gmb-2019-3075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BV 1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81.68 455898.04</meta:user-defined>
    <meta:user-defined meta:name="OVERHEIDop.versieInformatie"/>
  </office:meta>
</office:document-meta>
</file>