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1">
      <style:table-column-properties style:rel-column-width="35*"/>
    </style:style>
    <style:style style:family="table-column" style:parent-style-name="colspec" style:name="id1-3-2-2-1-71-1-2">
      <style:table-column-properties style:rel-column-width="46*"/>
    </style:style>
    <style:style style:family="table-column" style:parent-style-name="colspec" style:name="id1-3-2-2-1-73-1-1">
      <style:table-column-properties style:rel-column-width="39*"/>
    </style:style>
    <style:style style:family="table-column" style:parent-style-name="colspec" style:name="id1-3-2-2-1-73-1-2">
      <style:table-column-properties style:rel-column-width="25*"/>
    </style:style>
    <style:style style:family="table-column" style:parent-style-name="colspec" style:name="id1-3-2-2-1-73-1-3">
      <style:table-column-properties style:rel-column-width="25*"/>
    </style:style>
    <style:style style:family="table-column" style:parent-style-name="colspec" style:name="id1-3-2-2-1-75-1-1">
      <style:table-column-properties style:rel-column-width="41*"/>
    </style:style>
    <style:style style:family="table-column" style:parent-style-name="colspec" style:name="id1-3-2-2-1-75-1-2">
      <style:table-column-properties style:rel-column-width="25*"/>
    </style:style>
    <style:style style:family="table-column" style:parent-style-name="colspec" style:name="id1-3-2-2-1-75-1-3">
      <style:table-column-properties style:rel-column-width="24*"/>
    </style:style>
    <style:style style:family="table-column" style:parent-style-name="colspec" style:name="id1-3-2-2-1-77-1-1">
      <style:table-column-properties style:rel-column-width="39*"/>
    </style:style>
    <style:style style:family="table-column" style:parent-style-name="colspec" style:name="id1-3-2-2-1-77-1-2">
      <style:table-column-properties style:rel-column-width="25*"/>
    </style:style>
    <style:style style:family="table-column" style:parent-style-name="colspec" style:name="id1-3-2-2-1-77-1-3">
      <style:table-column-properties style:rel-column-width="25*"/>
    </style:style>
  </office:automatic-styles>
  <office:body>
    <office:text>
      <text:p text:style-name="new_page_staatscourant"/>
      <text:p text:style-name="single-kop-titel">Mandaatbesluit 2020</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en de burgemeester van de gemeente Beek, elk voor zover het zijn en haar bevoegdheden betreft,</text:p>
            <text:p text:style-name="al">gelet op het bepaalde in de Algemene wet bestuursrecht en de Gemeentewet,</text:p>
            <text:p text:style-name="al"/>
            <text:p text:style-name="al"> B E S L U I T E N: </text:p>
            <text:p text:style-name="al"/>
            <text:p text:style-name="al">1. Met inachtneming van de volgende begripsomschrijvingen;</text:p>
            <text:p text:style-name="al"/>
            <text:p text:style-name="al"> a. bestuursorgaan: de burgemeester dan wel het College van burgemeester en wethouders van Beek;</text:p>
            <text:p text:style-name="al"/>
            <text:p text:style-name="al"> b. besluit: een schriftelijke beslissing van een bestuursorgaan, inhoudende een publiekrechtelijke rechtshandeling;</text:p>
            <text:p text:style-name="al"/>
            <text:p text:style-name="al"> c. mandaat: de bevoegdheid om in naam van een bestuursorgaan een besluit te nemen;</text:p>
            <text:p text:style-name="al"/>
            <text:p text:style-name="al"> d. ondermandaat: de bevoegdheid voor de gemandateerde om het mandaat te verlenen aan een andere medewerker binnen de organisatie;</text:p>
            <text:p text:style-name="al"/>
            <text:p text:style-name="al"> e. volmacht: de bevoegdheid die een bestuursorgaan verleent om in zijn naam privaatrechtelijke handelingen te verrichten;</text:p>
            <text:p text:style-name="al"/>
            <text:p text:style-name="al"> f. machtiging: de bevoegdheid die een bestuursorgaan verleent om in zijn naam handelingen te verrichten die noch een besluit, noch een privaatrechtelijke rechtshandeling zijn;</text:p>
            <text:p text:style-name="al"/>
            <text:p text:style-name="al"> g. mandaatgever: het bestuursorgaan dat aan een in het schema genoemde functionaris de bevoegdheid geeft om in naam van het bestuursorgaan besluiten te nemen;</text:p>
            <text:p text:style-name="al"/>
            <text:p text:style-name="al"> h. gemandateerde: de functionaris, die van de mandaatgever de bevoegdheid heeft gekregen om in naam van de mandaatgever besluiten te nemen;</text:p>
            <text:p text:style-name="al"/>
            <text:p text:style-name="al"> i. portefeuillehouder: bestuurder die voor de aangewezen onderwerpen verantwoordelijk is;</text:p>
            <text:p text:style-name="al"/>
            <text:p text:style-name="al"> j. gemeentesecretaris: de gemeentesecretaris of algemeen directeur van de gemeente Beek;</text:p>
            <text:p text:style-name="al"/>
            <text:p text:style-name="al"> k. afdelingshoofd: het hoofd van de afdeling Bestuurs- en Managementondersteuning, Ruimte of Samenleving;</text:p>
            <text:p text:style-name="al"/>
            <text:p text:style-name="al"> l. behandelend ambtenaar/functionaris/medewerker: degene die werkzaam is voor de gemeente Beek onder eindverantwoordelijkheid van het bestuursorgaan;</text:p>
            <text:p text:style-name="al"/>
            <text:p text:style-name="al">2. De bevoegdheden, vermeld in het bij dit besluit behorende schema, te mandateren aan de daarbij genoemde functionarissen/bestuurders onder de navolgende voorwaarden:</text:p>
            <text:p text:style-name="al"/>
            <text:p text:style-name="al">a. mandaat wordt uitsluitend verleend ten aanzien van positieve besluiten en mede de negatieve besluiten die zonder meer uit de rechtsregels voortvloeien en waar het bestuursorgaan geen verdere invloed op kan uitoefenen, tenzij in het bij dit besluit behorende schema anders staat vermeld;</text:p>
            <text:p text:style-name="al"/>
            <text:p text:style-name="al">b. in het periodiek overleg tussen de portefeuillehouder en het betreffende afdelingshoofd verschaft het afdelingshoofd de portefeuillehouder inlichtingen over de uitoefening van de gemandateerde bevoegdheid, waarbij de portefeuillehouder bevoegd is in een bepaald geval de gemandateerde instructies te geven ter zake of het mandaat voor dat geval in te trekken;</text:p>
            <text:p text:style-name="al"/>
            <text:p text:style-name="al">c. het wordt aan de competentie van de gemandateerde overgelaten in welke gevallen deze gebruik maakt van de gemandateerde bevoegdheid;</text:p>
            <text:p text:style-name="al"/>
            <text:p text:style-name="al">d. structureel ondermandaat is slechts toegestaan indien dit is aangegeven in het bij dit besluit behorende schema. Incidenteel ondermandaat is bij alle bevoegdheden mogelijk en kan mondeling worden verleend en hoeft niet bekend te worden gemaakt; </text:p>
            <text:p text:style-name="al"/>
            <text:p text:style-name="al">e. indien bij een te nemen besluit het persoonlijke belang van de gemandateerde is betrokken, geldt het mandaat niet. Het mandaat gaat dan over op de naast hogere leidinggevende;</text:p>
            <text:p text:style-name="al"/>
            <text:p text:style-name="al">f. in geval van afwezigheid van functionarissen/bestuurders, aan wie bij dit besluit bevoegdheden zijn toegekend, worden deze bevoegdheden uitgeoefend door hun plaatsvervanger;</text:p>
            <text:p text:style-name="al"/>
            <text:p text:style-name="al">g. in die gevallen waarin meerdere mandaten gelijktijdig aan de orde zijn, wordt de bevoegdheid uitgeoefend door de hoogste gemandateerde;</text:p>
            <text:p text:style-name="al"/>
            <text:p text:style-name="al">h. onder “het afdoen van”, “afhandelen” en “het uitvoeren van”, zoals gebruikt in het bij dit besluit behorende schema, dient in ieder geval te worden verstaan het nemen van besluiten als bedoeld in de Algemene wet bestuursrecht;</text:p>
            <text:p text:style-name="al"/>
            <text:p text:style-name="al">i. voor zover de bevoegdheden, vermeld in het bij dit besluit behorende schema, bevoegdheden betreffen tot het verrichten van privaatrechtelijke rechtshandelingen of tot het verrichten van handelingen die noch een besluit, noch een privaatrechtelijke rechtshandeling zijn, dient onder mandaat te worden verstaan volmacht dan wel machtiging (dient onder gemandateerde te worden verstaan gevolmachtigde dan wel gemachtigde);</text:p>
            <text:p text:style-name="al"/>
            <text:p text:style-name="al"> j. ingeval van uitoefening van mandaat worden de betrokken stukken als volgt ondertekend:</text:p>
            <text:p text:style-name="al"/>
            <text:p text:style-name="al"> “BURGEMEESTER EN WETHOUDERS VAN BEEK,</text:p>
            <text:p text:style-name="al"> namens dezen,”</text:p>
            <text:p text:style-name="al">gevolgd door de functie-aanduiding van de gemandateerde en zijn handtekening en naam;</text:p>
            <text:p text:style-name="al"/>
            <text:p text:style-name="al">c.q.</text:p>
            <text:p text:style-name="al"/>
            <text:p text:style-name="al">“DE BURGEMEESTER VAN BEEK,</text:p>
            <text:p text:style-name="al"> namens deze,”</text:p>
            <text:p text:style-name="al">gevolgd door de functie-aanduiding van de gemandateerde en zijn handtekening en naam;</text:p>
            <text:p text:style-name="al"/>
            <text:p text:style-name="al">3. Te bepalen dat dit besluit kan worden aangehaald als “Mandaatbesluit 2020” en dat dit besluit in werking treedt op de dag na die van bekendmaking onder gelijktijdige intrekking van het “Mandaatbesluit 2019”.</text:p>
            <text:p text:style-name="al"/>
            <text:p text:style-name="al">Aldus vastgesteld door het college van burgemeester en wethouders en de burgemeester voornoemd d.d. 10-12-2019.</text:p>
            <text:p text:style-name="al"/>
            <text:p text:style-name="al">Afdeling BMO, taakveld P&amp;O</text:p>
            <text:p text:style-name="al"/>
            <text:section text:name="table_id1-3-2-2-1-71" text:style-name="table">
              <text:p text:style-name="table_top"/>
              <table:table table:style-name="tgroup">
                <table:table-column table:style-name="id1-3-2-2-1-71-1-1"/>
                <table:table-column table:style-name="id1-3-2-2-1-71-1-2"/>
                <table:table-row table:style-name="row">
                  <table:table-cell table:style-name="entry" table:number-rows-spanned="1" table:number-columns-spanned="1">
                    <text:p text:style-name="table_al">Omschrijving </text:p>
                  </table:table-cell>
                  <table:table-cell table:style-name="entry" table:number-rows-spanned="1" table:number-columns-spanned="1">
                    <text:p text:style-name="table_al">Gevolmachtigde(n)</text:p>
                  </table:table-cell>
                </table:table-row>
                <table:table-row table:style-name="row">
                  <table:table-cell table:style-name="entry" table:number-rows-spanned="1" table:number-columns-spanned="1">
                    <text:p text:style-name="table_al">Het aangaan, wijzigen en beëindigen van arbeidsovereenkomsten</text:p>
                  </table:table-cell>
                  <table:table-cell table:style-name="entry" table:number-rows-spanned="1" table:number-columns-spanned="1">
                    <text:p text:style-name="table_al">Secretaris</text:p>
                  </table:table-cell>
                </table:table-row>
                <table:table-row table:style-name="row">
                  <table:table-cell table:style-name="entry" table:number-rows-spanned="1" table:number-columns-spanned="1">
                    <text:p text:style-name="table_al">Toekennen van aanspraken op grond van de levensloopregeling o.b.v. het personeelshandboek.</text:p>
                  </table:table-cell>
                  <table:table-cell table:style-name="entry" table:number-rows-spanned="1" table:number-columns-spanned="1">
                    <text:p text:style-name="table_al">Secretaris </text:p>
                  </table:table-cell>
                </table:table-row>
                <table:table-row table:style-name="row">
                  <table:table-cell table:style-name="entry" table:number-rows-spanned="1" table:number-columns-spanned="1">
                    <text:p text:style-name="table_al">Afwijken van het personeelshandboek wat betreft declaratieregels medewerkers</text:p>
                  </table:table-cell>
                  <table:table-cell table:style-name="entry" table:number-rows-spanned="1" table:number-columns-spanned="1">
                    <text:p text:style-name="table_al">Secretaris</text:p>
                  </table:table-cell>
                </table:table-row>
                <table:table-row table:style-name="row">
                  <table:table-cell table:style-name="entry" table:number-rows-spanned="1" table:number-columns-spanned="1">
                    <text:p text:style-name="table_al">Toekennen van ouderschapsverlof op basis van cao Gemeenten en Wet arbeid en zorg</text:p>
                  </table:table-cell>
                  <table:table-cell table:style-name="entry" table:number-rows-spanned="1" table:number-columns-spanned="1">
                    <text:p text:style-name="table_al">Secretaris</text:p>
                    <text:p text:style-name="table_al"/>
                  </table:table-cell>
                </table:table-row>
                <table:table-row table:style-name="row">
                  <table:table-cell table:style-name="entry" table:number-rows-spanned="1" table:number-columns-spanned="1">
                    <text:p text:style-name="table_al">Toekennen van overige (buitengewoon) verlof (niet zijnde ouderschapsverlof) op basis van cao Gemeenten en Wet arbeid en zorg en het personeelshandboek</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toekennen van studiefaciliteiten op basis van het personeelshandboek</text:p>
                  </table:table-cell>
                  <table:table-cell table:style-name="entry" table:number-rows-spanned="1" table:number-columns-spanned="1">
                    <text:p text:style-name="table_al">Secretaris</text:p>
                  </table:table-cell>
                </table:table-row>
                <table:table-row table:style-name="row">
                  <table:table-cell table:style-name="entry" table:number-rows-spanned="1" table:number-columns-spanned="1">
                    <text:p text:style-name="table_al">Het toekennen van groepsgewijze trainingen of studies op het gebied van permanente educatie op basis van het personeelshandboek</text:p>
                  </table:table-cell>
                  <table:table-cell table:style-name="entry" table:number-rows-spanned="1" table:number-columns-spanned="1">
                    <text:p text:style-name="table_al">Afdelingshoofd </text:p>
                  </table:table-cell>
                </table:table-row>
                <table:table-row table:style-name="row">
                  <table:table-cell table:style-name="entry" table:number-rows-spanned="1" table:number-columns-spanned="1">
                    <text:p text:style-name="table_al">Het treffen van een maatregel of het ontheffen van een verplichting in het kader van studiefaciliteiten</text:p>
                  </table:table-cell>
                  <table:table-cell table:style-name="entry" table:number-rows-spanned="1" table:number-columns-spanned="1">
                    <text:p text:style-name="table_al">Secretaris</text:p>
                    <text:p text:style-name="table_al"/>
                  </table:table-cell>
                </table:table-row>
                <table:table-row table:style-name="row">
                  <table:table-cell table:style-name="entry" table:number-rows-spanned="1" table:number-columns-spanned="1">
                    <text:p text:style-name="table_al">Het aangaan van inleenovereenkomsten en stageovereenkomsten</text:p>
                  </table:table-cell>
                  <table:table-cell table:style-name="entry" table:number-rows-spanned="1" table:number-columns-spanned="1">
                    <text:p text:style-name="table_al">Uitvoerend ambtenaar</text:p>
                    <text:p text:style-name="table_al"/>
                  </table:table-cell>
                </table:table-row>
                <table:table-row table:style-name="row">
                  <table:table-cell table:style-name="entry" table:number-rows-spanned="1" table:number-columns-spanned="1">
                    <text:p text:style-name="table_al">Het vergoeden van schade indien deze schade niet gedekt wordt door de verzekering</text:p>
                  </table:table-cell>
                  <table:table-cell table:style-name="entry" table:number-rows-spanned="1" table:number-columns-spanned="1">
                    <text:p text:style-name="table_al">Uitvoerend ambtenaar </text:p>
                  </table:table-cell>
                </table:table-row>
                <table:table-row table:style-name="row">
                  <table:table-cell table:style-name="entry" table:number-rows-spanned="1" table:number-columns-spanned="1">
                    <text:p text:style-name="table_al">Opdracht tot waarneming van een functie</text:p>
                  </table:table-cell>
                  <table:table-cell table:style-name="entry" table:number-rows-spanned="1" table:number-columns-spanned="1">
                    <text:p text:style-name="table_al">Secretaris </text:p>
                  </table:table-cell>
                </table:table-row>
                <table:table-row table:style-name="row">
                  <table:table-cell table:style-name="entry" table:number-rows-spanned="1" table:number-columns-spanned="1">
                    <text:p text:style-name="table_al">Het toekennen van een flexibele beloning op basis van personeelshandboek</text:p>
                  </table:table-cell>
                  <table:table-cell table:style-name="entry" table:number-rows-spanned="1" table:number-columns-spanned="1">
                    <text:p text:style-name="table_al">Afdelingshoofd (bij medewerkers), secretaris (bij afdelingshoofd), portefeuillehouder (bij secreatris)</text:p>
                  </table:table-cell>
                </table:table-row>
                <table:table-row table:style-name="row">
                  <table:table-cell table:style-name="entry" table:number-rows-spanned="1" table:number-columns-spanned="1">
                    <text:p text:style-name="table_al">Het beoordelen van medewerkers in het kader van Uitgangspunten Nieuwe Gesprekscyclus zoals omschreven in het personeelshandboek</text:p>
                  </table:table-cell>
                  <table:table-cell table:style-name="entry" table:number-rows-spanned="1" table:number-columns-spanned="1">
                    <text:p text:style-name="table_al">Afdelingshoofd (bij medewerkers), secretaris (bij afdelingshoofd), portefeuillehouder als gemandateerde namens het college (bij secretaris)</text:p>
                  </table:table-cell>
                </table:table-row>
                <table:table-row table:style-name="row">
                  <table:table-cell table:style-name="entry" table:number-rows-spanned="1" table:number-columns-spanned="1">
                    <text:p text:style-name="table_al">Het inpassen van functies in het functiegebouw zoals omschreven in het personeelshandboek</text:p>
                  </table:table-cell>
                  <table:table-cell table:style-name="entry" table:number-rows-spanned="1" table:number-columns-spanned="1">
                    <text:p text:style-name="table_al">Secretaris </text:p>
                  </table:table-cell>
                </table:table-row>
                <table:table-row table:style-name="row">
                  <table:table-cell table:style-name="entry" table:number-rows-spanned="1" table:number-columns-spanned="1">
                    <text:p text:style-name="table_al">Het nemen van maatregelen op grond van het integriteitsbeleid zoals nader omschreven in het personeelshandboek.</text:p>
                  </table:table-cell>
                  <table:table-cell table:style-name="entry" table:number-rows-spanned="1" table:number-columns-spanned="1">
                    <text:p text:style-name="table_al">Secretaris</text:p>
                  </table:table-cell>
                </table:table-row>
              </table:table>
              <text:p text:style-name="table_bottom"/>
            </text:section>
            <text:p text:style-name="al">AFDELING SAMENLEVING</text:p>
            <text:section text:name="table_id1-3-2-2-1-73" text:style-name="table">
              <text:p text:style-name="table_top"/>
              <table:table table:style-name="tgroup">
                <table:table-column table:style-name="id1-3-2-2-1-73-1-1"/>
                <table:table-column table:style-name="id1-3-2-2-1-73-1-2"/>
                <table:table-column table:style-name="id1-3-2-2-1-73-1-3"/>
                <table:table-row table:style-name="row">
                  <table:table-cell table:style-name="entry" table:number-rows-spanned="1" table:number-columns-spanned="1">
                    <text:p text:style-name="table_al">Omschrijving bevoegdheid</text:p>
                  </table:table-cell>
                  <table:table-cell table:style-name="entry" table:number-rows-spanned="1" table:number-columns-spanned="1">
                    <text:p text:style-name="table_al">Gemandateerde</text:p>
                  </table:table-cell>
                  <table:table-cell table:style-name="entry" table:number-rows-spanned="1" table:number-columns-spanned="1">
                    <text:p text:style-name="table_al">Ondermandaat</text:p>
                  </table:table-cell>
                </table:table-row>
                <table:table-row table:style-name="row">
                  <table:table-cell table:style-name="entry" table:number-rows-spanned="1" table:number-columns-spanned="1">
                    <text:p text:style-name="table_al">Beslissingsbevoegdheid inzake positieve adviezen duurzaamheidslen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besluiten (incl. toezicht en handhaving) op basis van de Wet kinderopvang en kwaliteitseisen peuterspeelzalen en de daaruit voortvloeiende AMvB’s, regelingen en beleidsregel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Jeugdwet en daarop betrekking hebbende verordeningen en beleidsregel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Wet, verordening en beleidsregels maatschappelijke ondersteun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Algemene Subsidieverordening en de daarop gebaseerde beleidsregels mits blijvend binnen de begrot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Verordening Leerlingenvervoer</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Overige correspondentie, besluitvorming en bekendmakingen op grond van de Algemene wet bestuursrecht betrekking hebbend op het taakveld van de afdel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uitvoeren de Wet gemeentelijke schuldhulpverlening, inclusief het voeren van correspondentie en het nemen van besluiten ter zak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op basis van het minimabeleid incl. Individuele inkomenstoeslag</text:p>
                  </table:table-cell>
                  <table:table-cell table:style-name="entry" table:number-rows-spanned="1" table:number-columns-spanned="1">
                    <text:p text:style-name="table_al">Portefeuillehou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angaan van geldlenings-, borgstellings- en bruikleenovereenkoms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ondertekenen van notariële akten op grond van het Besluit Krediethypotheek</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fdoen van declaraties/jaaropgaves/afrekeningen e.d. naar de diverse ministeries en andere instantie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aststellen van uitvoeringsregels op grond van sociale zekerheidswetgeving</text:p>
                  </table:table-cell>
                  <table:table-cell table:style-name="entry" table:number-rows-spanned="1" table:number-columns-spanned="1">
                    <text:p text:style-name="table_al">Portefeuillehouder</text:p>
                  </table:table-cell>
                  <table:table-cell table:style-name="entry" table:number-rows-spanned="1" table:number-columns-spanned="1">
                    <text:p text:style-name="table_al">Afdelingshoofd </text:p>
                  </table:table-cell>
                </table:table-row>
                <table:table-row table:style-name="row">
                  <table:table-cell table:style-name="entry" table:number-rows-spanned="1" table:number-columns-spanned="1">
                    <text:p text:style-name="table_al">Een verzoekschrift voor een zorgmachtiging voorbereiden voor de Officier van Justitie ingevolge artikel 5:3 Wet verplichte Geestelijke Gezondheidszorg</text:p>
                  </table:table-cell>
                  <table:table-cell table:style-name="entry" table:number-rows-spanned="1" table:number-columns-spanned="1">
                    <text:p text:style-name="table_al">Teammanager Openbare Orde en Veiligheid van de gemeente Sittard- Gele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toekennen van verzoeken/aanvragen en correspondentie inzake invalidenparkeerkaar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meldingen inzake kleinschalige evenementen als bedoeld onder art. 2.25, lid 2 van de Algemene Plaatselijke Verordening (APV)</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Toezending bericht van ontvangst rijbewijs aan arrondissementsparket</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benoemen tot bijzonder ambtenaar burgerlijke stand (bab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benoemen van stembureauleden en tellers op basis van de Kieswet</text:p>
                  </table:table-cell>
                  <table:table-cell table:style-name="entry" table:number-rows-spanned="1" table:number-columns-spanned="1">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nemen van de verklaring van verbondenheid, het uitreiken van het Koninklijk Besluit bij Naturalisatie en het uitreiken van de Bevestiging van verkrijging van het Nederlanderschap door opti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Verstrekken stempassen en volmach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Aanvragen uittreksel uit het strafregister</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in behandeling nemen van verklaringen omtrent het gedrag en het doorsturen hiervan naar COVO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uitvoeren van de Wet Basisregistratie personen (BRP)</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Legalisatie van handteken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in behandeling nemen en afhandelen van aanvragen inzake opti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in behandeling nemen van aanvragen inzake naturalisatie en het doorsturen van de aanvraag naar IND</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Afhandelen aanvragen voor en afgifte van reisdocumen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 medewerker van een door het college aangewezen bezorgdienst</text:p>
                  </table:table-cell>
                </table:table-row>
                <table:table-row table:style-name="row">
                  <table:table-cell table:style-name="entry" table:number-rows-spanned="1" table:number-columns-spanned="1">
                    <text:p text:style-name="table_al">Afhandelen van verzoeken omtrent geheimhoud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handelen van aangiftes van gevonden voorwerp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Verlenen van grafrecht o.g.v. de Wet op de Lijkbezorg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zake graf- en gedenkteken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opdrachten waarover in financiële zin reeds besluitvorming heeft plaatsgevond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aststellen informatiebeveiligingsplan BRP en, het Beveiligingsplan Waardedocumenten</text:p>
                  </table:table-cell>
                  <table:table-cell table:style-name="entry" table:number-rows-spanned="1" table:number-columns-spanned="1">
                    <text:p text:style-name="table_al">Portefeuillehoud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anwijzen van stemlokalen</text:p>
                  </table:table-cell>
                  <table:table-cell table:style-name="entry" table:number-rows-spanned="1" table:number-columns-spanned="1">
                    <text:p text:style-name="table_al">De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fdoen van verzoeken/aanvragen en correspondentie in het kader van de Wet openbaarheid van bestuur</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ext:p text:style-name="table_al">(i.o.m. BMO)</text:p>
                  </table:table-cell>
                </table:table-row>
                <table:table-row table:style-name="row">
                  <table:table-cell table:style-name="entry" table:number-rows-spanned="1" table:number-columns-spanned="1">
                    <text:p text:style-name="table_al">Het procederen in bezwaar, beroep en hoger beroep zowel eisend als verwerend, inclusief het opstellen van een verweerschrift, het voeren van verweer en (het aanwijzen van) vertegenwoordiging in recht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
              <text:p text:style-name="table_bottom"/>
            </text:section>
            <text:p text:style-name="al">AFDELING RUIMTE</text:p>
            <text:section text:name="table_id1-3-2-2-1-75" text:style-name="table">
              <text:p text:style-name="table_top"/>
              <table:table table:style-name="tgroup">
                <table:table-column table:style-name="id1-3-2-2-1-75-1-1"/>
                <table:table-column table:style-name="id1-3-2-2-1-75-1-2"/>
                <table:table-column table:style-name="id1-3-2-2-1-75-1-3"/>
                <table:table-row table:style-name="row">
                  <table:table-cell table:style-name="entry" table:number-rows-spanned="1" table:number-columns-spanned="1">
                    <text:p text:style-name="table_al">Omschrijving bevoegdheid</text:p>
                  </table:table-cell>
                  <table:table-cell table:style-name="entry" table:number-rows-spanned="1" table:number-columns-spanned="1">
                    <text:p text:style-name="table_al">Gemandateerde</text:p>
                  </table:table-cell>
                  <table:table-cell table:style-name="entry" table:number-rows-spanned="1" table:number-columns-spanned="1">
                    <text:p text:style-name="table_al">Ondermandaat</text:p>
                  </table:table-cell>
                </table:table-row>
                <table:table-row table:style-name="row">
                  <table:table-cell table:style-name="entry" table:number-rows-spanned="1" table:number-columns-spanned="1">
                    <text:p text:style-name="table_al">Alle beslissingen en correspondentie/bekendmakingen c.q. beslissingen op enkelvoudige aanvragen op grond van de Wet algemene bepalingen omgevingsrecht alsook de expliciet in de wet genoemde en rechtstreeks daarbij betrokken bijzondere wet- en regelgeving. </text:p>
                    <text:p text:style-name="table_al"/>
                    <text:p text:style-name="table_al">Met uitzondering van: </text:p>
                    <text:p text:style-name="table_al">1. Beslissingen binnen de uitgebreide procedure op grond van paragraaf 3.3. van Wabo tenzij; a) er geen verklaring van geen bedenkingen is vereist, b) er geen zienswijzen zijn ingediend en c) er geen negatief advies door een wettelijk aangewezen adviseur is uitgebracht. weigeringen van vergunn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aststellen van de definitieve geometrie van panden en verblijfsobjecten, zoals bedoeld in artikel 8 van de Wet basisregistraties adressen en gebouw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opmaken van processen-verbaal van constatering, zoals bedoeld in artikel 10, eerste lid, onder b van de Wet basisregistraties adressen en gebouw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opmaken van schriftelijke verklaringen, strekkende tot het signaleren van een wijziging in de feitelijke situatie die van invloed is op een of meer in de gebouwenregistratie opgenomen gegevens en die niet voortvloeit uit een krachtens de Wet basisregistraties adressen en gebouwen aangewezen brondocument</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lenen van toestemming aan de Nederlandse Spoorwegen tot het doen afsluiten van overwegen i.v.m. werkzaamhed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zake het leggen van kabels/leidingen door nutsbedrijv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aststellen van waarborgsommen t.b.v. het herstel van eventuele beschadigingen aan bestratingen, trottoirs en andere gemeente-eigendomm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lenen van een vergunning voor het hebben van een industrieaanduidingsbord</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lenen van ontheffingen voor het rijden binnen de gemeente met voertuigen die de in het vervoerreglement voorgeschreven maatvoering te boven gaa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treffen van tijdelijke verkeersmaatregel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Verklaring van geen bezwaar t.a.v. wegwedstrijden e.d.</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sluiten van VEBO-convenan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Keuze aannemers in het kader van onderhandse aanbested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Gunning jaarlijks terugkerende projecten vallende binnen de reguliere begrot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Correspondentie in het kader van aanbested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toetsen van de brondocumenten aan vereisten voor inschrijving i.h.k.v. de Wet kenbaarheid publiekrechtelijke beperkingen op onroerende zaken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inschrijven van documenten in het register en het opnemen van gegevens daarover in de registratie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uitgeven van inschrijfnummers en identificatienummers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plaatsen van aantekeningen op het brondocument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werken van kadastrale mutaties in de administratie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een bewijs van inschrijving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waarmerken van afschriften van brondocumenten i.h.k.v. de Wkpb, waarbij publiekrechtelijke beperkingen zijn opgelegd</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op verzoek verstrekken van afschriften of uittreksels uit het register en de registratie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verklaringen, dat uit het register blijkt, dat op het betreffende aangevraagde perceel geen publiekrechtelijke beperking van toepassing is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herstellen van fouten en doorvoeren van correcties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anstellen van verkeersregelaar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verkeersbeslui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besluiten op aanvragen om ontheffing van de verplichting tot het gebruik van de parkeerschijf binnen de blauwe zon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besluiten tot afwijzing van een gehandicaptenparkeerkaart</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Algemene Plaatselijke Verordening met betrekking tot Bruikbaarheid van de weg, Betreden van plantsoenen e.d., Geluidhinder door vrachtauto’s, Het bewaren van houtopstanden, Bescherming van flora en fauna, Parkeerexcessen, Crossterreinen en gemotoriseerd en ruiterverkeer in natuurgebieden en Verbod vuur te stok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besluiten op aanvragen ter verkrijging van een ontheffing op grond van artikel 87 van het Reglement Verkeersregels en Verkeersteken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besluiten op grond van artikel 22 van de Wet vervoer gevaarlijke stoffen om te mogen afwijken van de route vervoer gevaarlijke stoff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doen) verstrekken van berichten aan de landelijke voorziening i.h.k.v. de Wkpb</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opdrachten waarover in financiële zin reeds besluitvorming heeft plaatsgevond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Alle beslissingen en correspondentie/bekendmakingen c.q. beslissingen op meervoudige aanvragen op grond van de Wet algemene bepalingen omgevingsrecht alsook de expliciet in de wet genoemde en rechtstreeks daarbij betrokken bijzondere wet- en regelgeving waaronder in ieder geval: de Woningwet, de Wet ruimtelijke ordening, de Monumentenwet 1988, de Wet milieubeheer, de natuurbeschermingswet 1998, de Flora- en faunawet, het Besluit brandveilig gebruik bouwwerken en gemeentelijke verordeningen zoals de Bouwverordening Beek, de Algemene plaatselijke verordening 2010 alsook opvolgende (wettelijke) regel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Alle beslissingen en correspondentie/bekendmakingen c.q. beslissingen op enkelvoudige aanvragen op grond van de Wet algemene bepalingen omgevingsrecht alsook de expliciet in de wet genoemde en rechtstreeks daarbij betrokken bijzondere wet- en regelgeving waaronder in ieder geval: de Woningwet, de Wet ruimtelijke ordening, de Monumentenwet 1988r, de natuurbeschermingswet 1998, de Flora- en faunawet, het Besluit brandveilig gebruik bouwwerken en gemeentelijke verordeningen zoals de Bouwverordening Beek, de Algemene plaatselijke verordening 2010 alsook opvolgende (wettelijke) regel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geven van een ontvangstverklaring, het wijzigen respectievelijk het stellen van nadere voorwaarden inzake de gebruiksmelding. Beslissingen en correspondentie ter uitvoering van het Gebruiksbesluit</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Teamleider Risicobeheersing, brandweer Zuid Limburg, district Westelijke Mijnstreek</text:p>
                  </table:table-cell>
                </table:table-row>
                <table:table-row table:style-name="row">
                  <table:table-cell table:style-name="entry" table:number-rows-spanned="1" table:number-columns-spanned="1">
                    <text:p text:style-name="table_al">Digitaal ondertekenen van ruimtelijke plannen, geleideformulier en manifest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toekennen, afdoen van en correspondentie inzake (wijziging) huisnummer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Afhandelen van verzoeken om straatnaamgeving van openbare ruimten/plaatsnam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Voorleggen van verzoeken om planschade aan externe deskundige voor advie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Correspondentie m.b.t. principeuitspraken inzake bouwvoornemen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beslissen omtrent verzoeken om een vergunning op grond van artikel 15 van de Leegstandswet inclusief het weigeren van voornoemde vergunn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wijzen van een aanvraag tot vaststelling van een bestemmingsplan conform artikel 3.9, lid 2 Wro</text:p>
                  </table:table-cell>
                  <table:table-cell table:style-name="entry" table:number-rows-spanned="1" table:number-columns-spanned="1">
                    <text:p text:style-name="table_al">Het college van burgemeester en wethouders</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emen van besluiten omtrent het toekennen en/of afwijzen van starterslen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aststellen van een Plan van aanpak in het kader van archeologi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aststellen van het Programma van Eisen in het kader van archeologi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Voorbereiden van en correspondentie inzake grondtransacties</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Verlenen van toestemming inzake aangaan, wijzigen en beëindigen van een overeenkomst tot het in gebruik geven en verhuren van gronden en het ondertekenen van die overeenkomst en de hiermee samenhangende (administratieve) afhandeling (bijv. feitelijke lever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Doorhalen aantekening Wet voorkeursrecht gemeenten op percel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sluiten van grondtransacties betreffende percelen &lt; 100 m2 en de hiermee samenhangende (administratieve) afhandeling (bijv. feitelijke lever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angaan, wijzigen en beëindigen van een overeenkomst tot het verpachten van grond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stuiten van een verjaringstermijn en de daartoe benodigde al dan niet feitelijke handeling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 </text:p>
                  </table:table-cell>
                </table:table-row>
                <table:table-row table:style-name="row">
                  <table:table-cell table:style-name="entry" table:number-rows-spanned="1" table:number-columns-spanned="1">
                    <text:p text:style-name="table_al">Het afgeven van een sleutelverklar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 </text:p>
                  </table:table-cell>
                </table:table-row>
                <table:table-row table:style-name="row">
                  <table:table-cell table:style-name="entry" table:number-rows-spanned="1" table:number-columns-spanned="1">
                    <text:p text:style-name="table_al">Het afdoen van verzoeken/aanvragen en correspondentie in het kader van de Wet openbaarheid van bestuur</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 (i.o.m. MBO)</text:p>
                  </table:table-cell>
                </table:table-row>
                <table:table-row table:style-name="row">
                  <table:table-cell table:style-name="entry" table:number-rows-spanned="1" table:number-columns-spanned="1">
                    <text:p text:style-name="table_al">Het procederen in beroep en hoger beroep zowel eisend als verwerend, inclusief het opstellen van een verweerschrift, het voeren van verweer en (het aanwijzen van) vertegenwoordiging in recht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beslissen op en alle overige correspondentie inzake een sloopmeld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Overige correspondentie, besluitvorming en bekendmakingen op grond van de Algemene wet bestuursrecht en de Wabo betrekking hebbend op het taakveld van de afdel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zorgdragen voor het bijhouden van de geografische gegevens in de BGT door het langs elektronische weg leveren aan het Kadaster van de gegevens, bedoeld in de artikelen 7, lid 2 en 3, en 8 Wet BGT, volgens de systeembeschrijving zoals bedoeld in artikelen 15, lid 2, enkel 20 Wet BGT.</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zorgdragen voor afstemming met andere in de Wet BGT genoemde bronhouders over de begrenzing en de onderlinge aansluiting van de geografische objecten, voor zover dat nodig is om overlap van die objecten te voorkomen en om een landsdekkend topografisch bestand te waarborg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oldoen aan de kwaliteitseisen, gesteld in de catalogus als bedoeld in artikel 4 van de Wet BGT, bij het leveren van een geografisch gegeven als bedoeld in artikel 11 van de Wet BGT.</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zorgdragen dat een in de BGT weergegeven geografisch object in overeenstemming is met de fysieke werkelijkheid, binnen de regels ten aanzien van actualiteit die daarover in de catalogus als bedoeld in artikel 4 Wet BGT worden gesteld.</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na ontvangst van een melding als bedoeld in artikel 25, lid 1 Wet BGT in onderzoek zetten van een geografisch object waarop de melding betrekking heeft, het betreffende authentiek gegeven onderzoeken en zo spoedig mogelijk beslissen over de wijziging dan wel opneming van dat gegeven en het na opneming van het authentiek gegeven onverwijld leveren hiervan en het bericht dat het geografisch object waarop het authentiek gegeven betrekking heeft niet langer in onderzoek is aan het Kadaster.</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jaarlijks verrichten van een onderzoek naar de uitvoering van de krachtens de Wet BGT geldende verplichtingen en het zenden van een afschrift van de resultaten van dit onderzoek aan de Minister van BZK.</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
              <text:p text:style-name="table_bottom"/>
            </text:section>
            <text:p text:style-name="al">Afdeling BMO</text:p>
            <text:section text:name="table_id1-3-2-2-1-77" text:style-name="table">
              <text:p text:style-name="table_top"/>
              <table:table table:style-name="tgroup">
                <table:table-column table:style-name="id1-3-2-2-1-77-1-1"/>
                <table:table-column table:style-name="id1-3-2-2-1-77-1-2"/>
                <table:table-column table:style-name="id1-3-2-2-1-77-1-3"/>
                <table:table-row table:style-name="row">
                  <table:table-cell table:style-name="entry" table:number-rows-spanned="1" table:number-columns-spanned="1">
                    <text:p text:style-name="table_al">Omschrijving bevoegdheid</text:p>
                  </table:table-cell>
                  <table:table-cell table:style-name="entry" table:number-rows-spanned="1" table:number-columns-spanned="1">
                    <text:p text:style-name="table_al">Gemandateerde</text:p>
                  </table:table-cell>
                  <table:table-cell table:style-name="entry" table:number-rows-spanned="1" table:number-columns-spanned="1">
                    <text:p text:style-name="table_al">Ondermandaat</text:p>
                  </table:table-cell>
                </table:table-row>
                <table:table-row table:style-name="row">
                  <table:table-cell table:style-name="entry" table:number-rows-spanned="1" table:number-columns-spanned="1">
                    <text:p text:style-name="table_al">Beslissingsbevoegdheid inzake vervroegde aflossing van langlopende lening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toepassen van artikel 18 hardheidsclausule van de Verordening Duurzaamheidsleningen Beek</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Wijziging voorwaarden reeds lopende waarborgen in het kader van het Waarborgfonds</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opmaken van processen-verbaal van constatering, zoals bedoeld in artikel 10, eerste lid, onder b van de Wet basisregistraties adressen en gebouw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opmaken van schriftelijke verklaringen, strekkende tot het signaleren van een wijziging in de feitelijke situatie die van invloed is op een of meer in de gebouwenregistratie opgenomen gegevens en die niet voortvloeit uit een krachtens de Wet basisregistraties adressen en gebouwen aangewezen brondocument</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wijzigen van en correspondentie inzake reeds lopende gemeentegaranties aan particulier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angaan van kasgeld- en callgeldleningen en het uitzetten van overtollige geld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wijzigen van en correspondentie inzake verzekerde bedrag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opvragen van taxatierapporten t.b.v. verzekering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statistieken t.b.v. het CBS</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opdrachten waarover in financiële zin reeds besluitvorming heeft plaatsgevond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Wet openbaarheid van bestuur</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procederen in bezwaar, beroep en hoger beroep zowel eisend als verwerend, inclusief het opstellen van een verweerschrift, het voeren van verweer en (het aanwijzen van) vertegenwoordiging in rechte.</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Beslissing op ingesteld administratief beroep inzake afwijzingen van gemeentelijke belasting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Correspondentie in het kader van de behandeling van bezwaarschrift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informatie in het kader van acquisitiewerk bedrijfsterrein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rekken van feitelijke informatie voor voorlichtings- en pr-doeleind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Correspondentie in het kader van de Wet bijzondere opnemingen in psychiatrische ziekenhuiz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zake de Dranken Horecawet, inclusief het intrekken van vergunningen/ ontheffing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zake de Wet op de kansspel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Algemene Plaatselijke Verordening (APV) met betrekking tot optochten en betogingen (uitgezonderd demonstraties), toezicht op horecabedrijven, kleinschalige evenementen als bedoeld onder art. 2.25, lid 2 van de APV, collecteren, venten, standplaatsen en snuffelmarkt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Bij evenementen tevens besluiten inzake plaatsen tenten en ontheffingen voor het ten gehore brengen van muziek in de openlucht/ ontheffing geluidswagen o.g.v. Algemene Plaatselijke Verordening, ontheffingen o.g.v. de Zondagswet en toestemming voor het tijdelijk afsluiten van wegen voor alle verkeer behalve voetgangers o.g.v. Besluit Administratieve Bepalingen inzake het wegverkeer</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Winkeltijdenwet en de verordening inzake winkeltijd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 het kader van de Algemene Plaatselijke Verordening met betrekking tot vuurwerk</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versturen van rekeningen voor uitgevoerde werkzaamheden van de brandweer</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Correspondentie in het kader van de behandeling van klachten</text:p>
                  </table:table-cell>
                  <table:table-cell table:style-name="entry" table:number-rows-spanned="1" table:number-columns-spanned="1">
                    <text:p text:style-name="table_al">Secretaris van de klachtencommissie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fdoen van verzoeken/aanvragen en correspondentie in het kader van de Algemene Verordening Gegevensbescherming (AVG)</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Overige correspondentie, besluitvorming en bekendmakingen op grond van de Algemene wet bestuursrecht en Wabo betrekking hebbend op het taakveld van de afdeling</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afdoen van verzoeken/aanvragen en correspondentie inzake de markt</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uitlenen van vlaggen t.b.v. een toegestaan evenement, alsmede collectebussen en controle loterij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row table:style-name="row">
                  <table:table-cell table:style-name="entry" table:number-rows-spanned="1" table:number-columns-spanned="1">
                    <text:p text:style-name="table_al">Het tegen een ontvangstbevestiging in ontvangst nemen van (post)stukken</text:p>
                  </table:table-cell>
                  <table:table-cell table:style-name="entry" table:number-rows-spanned="1" table:number-columns-spanned="1">
                    <text:p text:style-name="table_al">Afdelingshoofd</text:p>
                    <text:p text:style-name="table_al"/>
                  </table:table-cell>
                  <table:table-cell table:style-name="entry" table:number-rows-spanned="1" table:number-columns-spanned="1">
                    <text:p text:style-name="table_al">Uitvoerend ambtenaar</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BURGEMEESTER EN WETHOUDERS VAN BEEK,</text:span></text:p>
            <text:p><text:span text:style-name="functie">de secretaris, de burgemeester,</text:span></text:p>
            <text:p><text:span text:style-name="functie">Ron de Louw Christine van Basten- Boddin </text:span></text:p>
            <text:p><text:span text:style-name="functie"/></text:p>
            <text:p><text:span text:style-name="functie">DE BURGEMEESTER VAN BEEK,</text:span></text:p>
            <text:p><text:span text:style-name="functie">Christine van Basten- Bodd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04688</text:span><text:line-break/><text:date style:data-style-name="dag" text:fixed="true" text:date-value="2019-12-19"/><text:line-break/><text:date style:data-style-name="jaar" text:fixed="true" text:date-value="2019-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4688</text:span><text:date style:data-style-name="nicedate" text:fixed="true" text:date-value="2019-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4688</text:span><text:date style:data-style-name="nicedate" text:fixed="true" text:date-value="2019-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1.7/xml/MC-DRP-OverigeBvAS-Web-CB.xml</meta:user-defined>
    <meta:user-defined meta:name="OVERHEID.Gemeente/DC.creator">Beek</meta:user-defined>
    <meta:user-defined meta:name="OVERHEID.Informatietype/DC.type">officiële publicatie</meta:user-defined>
    <meta:user-defined meta:name="OVERHEIDgvop.Informatietype/DC.type">Overige besluiten van algemene strekking</meta:user-defined>
    <meta:user-defined meta:name="OVERHEID.Gemeente/DCTERMS.publisher">Beek</meta:user-defined>
    <meta:user-defined meta:name="OVERHEID.Gemeente/OVERHEID.authority">Beek</meta:user-defined>
    <meta:user-defined meta:name="OVERHEID.TaxonomieBeleidsagenda/OVERHEID.category">Bestuur | Organisatie en beleid</meta:user-defined>
    <meta:user-defined meta:name="DC.source">N.v.t.</meta:user-defined>
    <dc:language>nl</dc:language>
    <meta:user-defined meta:name="OVERHEID.Gemeente/DC.spatial">Beek</meta:user-defined>
    <meta:user-defined meta:name="DC.title">Mandaatbesluit 2020</meta:user-defined>
    <meta:user-defined meta:name="DCTERMS.W3CDTF/DCTERMS.available">2019-12-19</meta:user-defined>
    <meta:user-defined meta:name="DCTERMS.W3CDTF/OVERHEIDop.jaargang">2019</meta:user-defined>
    <meta:user-defined meta:name="OVERHEIDop.publicationIssue">304688</meta:user-defined>
    <meta:user-defined meta:name="OVERHEIDop.GmbID/DC.identifier">gmb-2019-304688</meta:user-defined>
    <meta:user-defined meta:name="OVERHEIDop.versieInformatie"/>
  </office:meta>
</office:document-meta>
</file>