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 HEBBESSTRAAT 1 EN JAN MANKESLAAN 15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woonzorgcentrum (vervanging) en een technische ruimte op het perceel H Hebbesstraat 1 en Jan Mankeslaan 15 Heerenveen (25 januari 2019).</text:p>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0314</text:span><text:line-break/><text:date style:data-style-name="dag" text:fixed="true" text:date-value="2019-02-08"/><text:line-break/><text:date style:data-style-name="jaar" text:fixed="true" text:date-value="2019-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0314</text:span><text:date style:data-style-name="nicedate" text:fixed="true" text:date-value="2019-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0314</text:span><text:date style:data-style-name="nicedate" text:fixed="true" text:date-value="2019-02-0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H HEBBESSTRAAT 1 EN JAN MANKESLAAN 15 HEERENVEEN</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08</meta:user-defined>
    <meta:user-defined meta:name="OVERHEIDop.publicationIssue">30314</meta:user-defined>
    <meta:user-defined meta:name="OVERHEIDop.GmbID/DC.identifier">gmb-2019-30314</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2GH 18</meta:user-defined>
    <meta:user-defined meta:name="OVERHEIDop.woonplaats">Heerenveen</meta:user-defined>
    <meta:user-defined meta:name="OVERHEIDop.straatnaam">H. Hebbesstraat</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1535 552104</meta:user-defined>
    <meta:user-defined meta:name="OVERHEIDop.versieInformatie"/>
  </office:meta>
</office:document-meta>
</file>