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doorbraak op de eerste verdieping van een woning, Laan van Nieuw-Guinea 47 BS te Utrecht, HZ_WABO-19-035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47 BS te Utrecht</text:span>
          </text:p>
            <text:p text:style-name="common-al">HZ_WABO-19-03522</text:p>
            <text:p text:style-name="common-al">Toelichting: het realiseren van een doorbraak op de eerste verdieping van een woning</text:p>
            <text:p text:style-name="common-al">Datum ontvangst aanvraag: 4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453</text:span><text:line-break/><text:date style:data-style-name="dag" text:fixed="true" text:date-value="2019-02-07"/><text:line-break/><text:date style:data-style-name="jaar" text:fixed="true" text:date-value="2019-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453</text:span><text:date style:data-style-name="nicedate" text:fixed="true" text:date-value="2019-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453</text:span><text:date style:data-style-name="nicedate" text:fixed="true" text:date-value="2019-0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realiseren van een doorbraak op de eerste verdieping van een woning, Laan van Nieuw-Guinea 47 BS te Utrecht, HZ_WABO-19-0352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7</meta:user-defined>
    <meta:user-defined meta:name="OVERHEIDop.publicationIssue">29453</meta:user-defined>
    <meta:user-defined meta:name="OVERHEIDop.GmbID/DC.identifier">gmb-2019-29453</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JC 47 bs</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7056</meta:user-defined>
    <meta:user-defined meta:name="OVERHEID.EPSG28992/DC.spatial">134616.06 455947.7</meta:user-defined>
    <meta:user-defined meta:name="OVERHEIDop.versieInformatie"/>
  </office:meta>
</office:document-meta>
</file>