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KANADEESKESTRJITTE 8 AKK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aanbrengen van een balkon op het perceel Kanadeeskestrjitte 8 te Akkrum </text:p>
            <text:p text:style-name="common-al">(01-02-2019).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8418</text:span><text:line-break/><text:date style:data-style-name="dag" text:fixed="true" text:date-value="2019-02-06"/><text:line-break/><text:date style:data-style-name="jaar" text:fixed="true" text:date-value="2019-02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8418</text:span><text:date style:data-style-name="nicedate" text:fixed="true" text:date-value="2019-02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8418</text:span><text:date style:data-style-name="nicedate" text:fixed="true" text:date-value="2019-02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ANVRAAG OMGEVINGSVERGUNNING, KANADEESKESTRJITTE 8 AKKRUM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2-06</meta:user-defined>
    <meta:user-defined meta:name="OVERHEIDop.publicationIssue">28418</meta:user-defined>
    <meta:user-defined meta:name="OVERHEIDop.GmbID/DC.identifier">gmb-2019-28418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.PostcodeHuisnummer/OVERHEIDop.postcodeHuisnummer">8491BD 8</meta:user-defined>
    <meta:user-defined meta:name="OVERHEIDop.woonplaats">Akkrum</meta:user-defined>
    <meta:user-defined meta:name="OVERHEIDop.straatnaam">Kanadeeskestrjitte</meta:user-defined>
    <meta:user-defined meta:name="OVERHEIDgvop.Informatietype/DC.type">Beschikkingen | aanvraag</meta:user-defined>
    <meta:user-defined meta:name="OVERHEID.Gemeente/OVERHEID.authority">Heerenveen</meta:user-defined>
    <meta:user-defined meta:name="OVERHEID.Gemeente/DCTERMS.publisher">Heerenveen</meta:user-defined>
    <meta:user-defined meta:name="OVERHEID.EPSG28992/DC.spatial">185234 562569</meta:user-defined>
    <meta:user-defined meta:name="OVERHEIDop.versieInformatie"/>
  </office:meta>
</office:document-meta>
</file>