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plaatsen van digitale lichtmastreclame, Ds. Martin Luther Kinglaan te Utrecht,  HZ_WABO-18-405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s. Martin Luther Kinglaan te Utrecht</text:p>
            <text:p text:style-name="common-al">HZ_WABO-18-40543</text:p>
            <text:p text:style-name="common-al">Toelichting: het plaatsen van digitale lichtmastreclame</text:p>
            <text:p text:style-name="common-al">Datum besluit: 31 januari 2019</text:p>
            <text:p text:style-name="common-al">Startdatum bezwaartermijn: 5 februar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005</text:span><text:line-break/><text:date style:data-style-name="dag" text:fixed="true" text:date-value="2019-02-06"/><text:line-break/><text:date style:data-style-name="jaar" text:fixed="true" text:date-value="2019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8005</text:span><text:date style:data-style-name="nicedate" text:fixed="true" text:date-value="2019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8005</text:span><text:date style:data-style-name="nicedate" text:fixed="true" text:date-value="2019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plaatsen van digitale lichtmastreclame, Ds. Martin Luther Kinglaan te Utrecht,  HZ_WABO-18-40543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06</meta:user-defined>
    <meta:user-defined meta:name="OVERHEIDop.publicationIssue">28005</meta:user-defined>
    <meta:user-defined meta:name="OVERHEIDop.GmbID/DC.identifier">gmb-2019-28005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101.85 454588.34</meta:user-defined>
    <meta:user-defined meta:name="OVERHEIDop.versieInformatie"/>
  </office:meta>
</office:document-meta>
</file>