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242 woningen, Cartesiusdriekhoek tussen de Perronlaan en CAB-Rondom te Utrecht, HZ_WABO-19-033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artesiusdriekhoek tussen de Perronlaan en CAB-Rondom te Utrecht</text:span>
          </text:p>
            <text:p text:style-name="common-al">HZ_WABO-19-03362</text:p>
            <text:p text:style-name="common-al">Toelichting: het bouwen van 242 woningen</text:p>
            <text:p text:style-name="common-al">Datum ontvangst aanvraag: 1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821</text:span><text:line-break/><text:date style:data-style-name="dag" text:fixed="true" text:date-value="2019-02-06"/><text:line-break/><text:date style:data-style-name="jaar" text:fixed="true" text:date-value="2019-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7821</text:span><text:date style:data-style-name="nicedate" text:fixed="true" text:date-value="2019-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7821</text:span><text:date style:data-style-name="nicedate" text:fixed="true" text:date-value="2019-02-0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242 woningen, Cartesiusdriekhoek tussen de Perronlaan en CAB-Rondom te Utrecht, HZ_WABO-19-0336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06</meta:user-defined>
    <meta:user-defined meta:name="OVERHEIDop.publicationIssue">27821</meta:user-defined>
    <meta:user-defined meta:name="OVERHEIDop.GmbID/DC.identifier">gmb-2019-27821</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4</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6688</meta:user-defined>
    <meta:user-defined meta:name="OVERHEID.EPSG28992/DC.spatial">134670.2 457049.68</meta:user-defined>
    <meta:user-defined meta:name="OVERHEIDop.versieInformatie"/>
  </office:meta>
</office:document-meta>
</file>