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van de commissie bezwaarschriften op 18 november 20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ijdstip: 18.45 uur</text:p>
            <text:p text:style-name="common-al"/>
            <text:p text:style-name="common-al">hoorzitting over de opgelegde last onder dwangsom met betrekking tot de woning op het perceel Het Meer 27 te Heerenveen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De hoorzitting vindt plaats in het gemeentehuis van Heerenveen, Crackstraat 2 (ingang aan het plein). Het tijdstip is onder voorbehoud. </text:span>
            <text:span text:style-name="datum"/>
          </text:p>
          </text:section>
          <text:section text:name="ondertekening_id1-3-2-2-2">
            <text:p><text:span text:style-name="deze"/></text:p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5235</text:span><text:line-break/><text:date style:data-style-name="dag" text:fixed="true" text:date-value="2019-11-13"/><text:line-break/><text:date style:data-style-name="jaar" text:fixed="true" text:date-value="2019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75235</text:span><text:date style:data-style-name="nicedate" text:fixed="true" text:date-value="2019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75235</text:span><text:date style:data-style-name="nicedate" text:fixed="true" text:date-value="2019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1.7/xml/MC-DRP-OverigeInformatie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Bestuur | Organisatie en beleid</meta:user-defined>
    <meta:user-defined meta:name="DCTERMS.abstract">hoorzitting commissie bezwaarschriften 18 november 2019</meta:user-defined>
    <dc:language>nl</dc:language>
    <meta:user-defined meta:name="OVERHEID.Gemeente/DC.spatial">Heerenveen</meta:user-defined>
    <meta:user-defined meta:name="DC.title">Openbare hoorzitting van de commissie bezwaarschriften op 18 november 2019</meta:user-defined>
    <meta:user-defined meta:name="DCTERMS.W3CDTF/DCTERMS.available">2019-11-13</meta:user-defined>
    <meta:user-defined meta:name="DCTERMS.W3CDTF/OVERHEIDop.jaargang">2019</meta:user-defined>
    <meta:user-defined meta:name="OVERHEIDop.publicationIssue">275235</meta:user-defined>
    <meta:user-defined meta:name="OVERHEIDop.GmbID/DC.identifier">gmb-2019-275235</meta:user-defined>
    <meta:user-defined meta:name="OVERHEIDop.versieInformatie"/>
  </office:meta>
</office:document-meta>
</file>