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andaatbesluit</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Mevrouw Christine van Basten- Boddin in de hoedanigheid van burgemeester van de gemeente Beek;</text:p>
            <text:p text:style-name="al">is bevoegd op grond van artikel 40 van de Paspoortwet tot het verstrekken van nationale paspoorten, reisdocumenten voor vluchtelingen en reisdocumenten voor vreemdelingen, voor zover het personen betreft die als ingezetene in de basisregistratie personen zijn ingeschreven met een adres in zijn gemeente;</text:p>
            <text:p text:style-name="al">is bevoegd op grond van artikel 26 van de Paspoortwet tot het in ontvangst nemen van aanvragen voor nationale paspoorten, reisdocumenten voor vluchtelingen en reisdocumenten voor vreemdelingen, voor zover het personen betreft die als ingezetene in de basisregistratie personen zijn ingeschreven met een adres in zijn gemeente en</text:p>
            <text:p text:style-name="al">is bevoegd op grond van artikel 42 van de Paspoortwet tot uitreiking van reisdocumenten;</text:p>
            <text:p text:style-name="al">verklaart bij deze mandaat te geven voor wat betreft <text:span text:style-name="nadrukvet">het uitreiken van reisdocumenten op grond van artikel 42 van de Paspoortwet</text:span> aan:</text:p>
            <text:p text:style-name="al">het afdelingshoofd Samenleving</text:p>
            <text:p text:style-name="al">en ondermandaat te verlenen aan:</text:p>
            <text:p text:style-name="al">de uitvoerend ambtenaar en de medewerker van de door het college daartoe aangewezen bezorgdienst conform het collegebesluit d.d. 1 oktober 2019</text:p>
          </text:section>
        </text:section>
        <text:section text:name="regeling-sluiting_id1-3-2-3" text:style-name="regeling-sluiting">
          <text:section text:name="ondertekening_id1-3-2-3-1">
            <text:p><text:span text:style-name="functie">Getekend te Beek op 31-10-2019</text:span></text:p>
            <text:p><text:span text:style-name="functie">Christine van Basten- Boddin</text:span></text:p>
            <text:p><text:span text:style-name="functie">Burgemeester van Beek</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text:p>
            </table:table-cell>
            <table:table-cell office:value-type="string" table:style-name="header.C">
              <text:p text:style-name="headerright"><text:span text:style-name="nr">Nr. 273478</text:span><text:line-break/><text:date style:data-style-name="dag" text:fixed="true" text:date-value="2019-11-14"/><text:line-break/><text:date style:data-style-name="jaar" text:fixed="true" text:date-value="2019-11-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73478</text:span><text:date style:data-style-name="nicedate" text:fixed="true" text:date-value="2019-11-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73478</text:span><text:date style:data-style-name="nicedate" text:fixed="true" text:date-value="2019-11-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1.7/xml/MC-DRP-OverigeBvAS-Web-CB.xml</meta:user-defined>
    <meta:user-defined meta:name="OVERHEID.Gemeente/DC.creator">Beek</meta:user-defined>
    <meta:user-defined meta:name="OVERHEID.Informatietype/DC.type">officiële publicatie</meta:user-defined>
    <meta:user-defined meta:name="OVERHEIDgvop.Informatietype/DC.type">Overige besluiten van algemene strekking</meta:user-defined>
    <meta:user-defined meta:name="OVERHEID.Gemeente/DCTERMS.publisher">Beek</meta:user-defined>
    <meta:user-defined meta:name="OVERHEID.Gemeente/OVERHEID.authority">Beek</meta:user-defined>
    <meta:user-defined meta:name="OVERHEID.TaxonomieBeleidsagenda/OVERHEID.category">Bestuur | Organisatie en beleid</meta:user-defined>
    <meta:user-defined meta:name="DC.source">N.v.t.</meta:user-defined>
    <dc:language>nl</dc:language>
    <meta:user-defined meta:name="OVERHEID.Gemeente/DC.spatial">Beek</meta:user-defined>
    <meta:user-defined meta:name="DC.title">Mandaatbesluit</meta:user-defined>
    <meta:user-defined meta:name="DCTERMS.W3CDTF/DCTERMS.available">2019-11-14</meta:user-defined>
    <meta:user-defined meta:name="DCTERMS.W3CDTF/OVERHEIDop.jaargang">2019</meta:user-defined>
    <meta:user-defined meta:name="OVERHEIDop.publicationIssue">273478</meta:user-defined>
    <meta:user-defined meta:name="OVERHEIDop.GmbID/DC.identifier">gmb-2019-273478</meta:user-defined>
    <meta:user-defined meta:name="OVERHEIDop.versieInformatie"/>
  </office:meta>
</office:document-meta>
</file>