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gewijzigd uitvoeren van een eerder verleende vergunning voor het verbouwen van een gebouw naar een hotel met gedeeltelijk aparthotel en additionele horeca, Kanaalstraat 197 te Utrecht, HZ_WABO-19-032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straat 197 te Utrecht</text:span>
          </text:p>
            <text:p text:style-name="common-al">HZ_WABO-19-03216</text:p>
            <text:p text:style-name="common-al">Toelichting: het gewijzigd uitvoeren van een eerder verleende vergunning voor het verbouwen van een gebouw naar een hotel met gedeeltelijk aparthotel en additionele horeca</text:p>
            <text:p text:style-name="common-al">Datum ontvangst aanvraag: 31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240</text:span><text:line-break/><text:date style:data-style-name="dag" text:fixed="true" text:date-value="2019-02-06"/><text:line-break/><text:date style:data-style-name="jaar" text:fixed="true" text:date-value="2019-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240</text:span><text:date style:data-style-name="nicedate" text:fixed="true" text:date-value="2019-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240</text:span><text:date style:data-style-name="nicedate" text:fixed="true" text:date-value="2019-02-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gewijzigd uitvoeren van een eerder verleende vergunning voor het verbouwen van een gebouw naar een hotel met gedeeltelijk aparthotel en additionele horeca, Kanaalstraat 197 te Utrecht, HZ_WABO-19-0321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6</meta:user-defined>
    <meta:user-defined meta:name="OVERHEIDop.publicationIssue">27240</meta:user-defined>
    <meta:user-defined meta:name="OVERHEIDop.GmbID/DC.identifier">gmb-2019-2724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CG 19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6587</meta:user-defined>
    <meta:user-defined meta:name="OVERHEID.EPSG28992/DC.spatial">135064.02 455921.67</meta:user-defined>
    <meta:user-defined meta:name="OVERHEIDop.versieInformatie"/>
  </office:meta>
</office:document-meta>
</file>