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afwijken van de bestemming voor kamerverhuur, Rhijnvis Feithstraat 31 te Utrecht,  HZ_WABO-18-379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hijnvis Feithstraat 31 te Utrecht</text:p>
            <text:p text:style-name="common-al">HZ_WABO-18-37958</text:p>
            <text:p text:style-name="common-al">Toelichting: het afwijken van de bestemming voor kamerverhuur</text:p>
            <text:p text:style-name="common-al">Datum besluit: 31 januari 2019</text:p>
            <text:p text:style-name="common-al">Startdatum bezwaartermijn: 2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778</text:span><text:line-break/><text:date style:data-style-name="dag" text:fixed="true" text:date-value="2019-02-05"/><text:line-break/><text:date style:data-style-name="jaar" text:fixed="true" text:date-value="2019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6778</text:span><text:date style:data-style-name="nicedate" text:fixed="true" text:date-value="2019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6778</text:span><text:date style:data-style-name="nicedate" text:fixed="true" text:date-value="2019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afwijken van de bestemming voor kamerverhuur, Rhijnvis Feithstraat 31 te Utrecht,  HZ_WABO-18-3795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05</meta:user-defined>
    <meta:user-defined meta:name="OVERHEIDop.publicationIssue">26778</meta:user-defined>
    <meta:user-defined meta:name="OVERHEIDop.GmbID/DC.identifier">gmb-2019-26778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GN 31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049.73 456344.25</meta:user-defined>
    <meta:user-defined meta:name="OVERHEIDop.versieInformatie"/>
  </office:meta>
</office:document-meta>
</file>