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, Binnenstad, Vergunning voor tijdelijk gebruik van de weg, Achter de Arnhemse Poortwal t.h.v. nr. 43, tijdelijk inrichten van een bouwplaats van 2 oktober t/m 1 november 2019, 04-10-2019. Rechtsmiddel: Bezw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sfoort, Binnenstad, Vergunning voor tijdelijk gebruik van de weg,  Achter de Arnhemse Poortwal t.h.v. nr. 43, het tijdelijk inrichten van een  bouwplaats van 2 oktober t/m 1 november 2019, 04-10-2019. Rechtsmiddel:  Bezwaar</text:p>
            <text:p text:style-name="common-al"/>
            <text:p text:style-name="common-al">Stadsberichten, 16 oktober 2019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55603</text:span><text:line-break/><text:date style:data-style-name="dag" text:fixed="true" text:date-value="2019-10-23"/><text:line-break/><text:date style:data-style-name="jaar" text:fixed="true" text:date-value="2019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5603</text:span><text:date style:data-style-name="nicedate" text:fixed="true" text:date-value="2019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5603</text:span><text:date style:data-style-name="nicedate" text:fixed="true" text:date-value="2019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1.5/xml/MC-DRP-BeschikkingAfhandeling-Web-ZM.xml</meta:user-defined>
    <meta:user-defined meta:name="OVERHEID.Gemeente/DC.creator">Amersfoor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/OVERHEID.category">Ruimte en infrastructuur | Organisatie en beleid</meta:user-defined>
    <meta:user-defined meta:name="OVERHEIDop.referentienummer">1022897</meta:user-defined>
    <dc:language>nl</dc:language>
    <meta:user-defined meta:name="OVERHEID.EPSG28992/DC.spatial">154965 462838</meta:user-defined>
    <meta:user-defined meta:name="DC.title">Amersfoort, Binnenstad, Vergunning voor tijdelijk gebruik van de weg, Achter de Arnhemse Poortwal t.h.v. nr. 43, tijdelijk inrichten van een bouwplaats van 2 oktober t/m 1 november 2019, 04-10-2019. Rechtsmiddel: Bezwaar</meta:user-defined>
    <meta:user-defined meta:name="OVERHEID.PostcodeHuisnummer/OVERHEIDop.postcodeHuisnummer">3811LX 43</meta:user-defined>
    <meta:user-defined meta:name="OVERHEIDop.straatnaam">Achter de Arnhemse Poortwal</meta:user-defined>
    <meta:user-defined meta:name="OVERHEIDop.woonplaats">Amersfoort</meta:user-defined>
    <meta:user-defined meta:name="DCTERMS.W3CDTF/DCTERMS.available">2019-10-23</meta:user-defined>
    <meta:user-defined meta:name="DCTERMS.W3CDTF/OVERHEIDop.jaargang">2019</meta:user-defined>
    <meta:user-defined meta:name="OVERHEIDop.publicationIssue">255603</meta:user-defined>
    <meta:user-defined meta:name="OVERHEIDop.GmbID/DC.identifier">gmb-2019-255603</meta:user-defined>
    <meta:user-defined meta:name="OVERHEIDop.versieInformatie"/>
  </office:meta>
</office:document-meta>
</file>