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plaatsen van een dakkapel op het voordakvlak van een woning, Chopinstraat 58 te Utrecht, HZ_WABO-19-0303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hopinstraat 58 te Utrecht</text:span>
          </text:p>
            <text:p text:style-name="common-al">HZ_WABO-19-03036</text:p>
            <text:p text:style-name="common-al">Toelichting: het plaatsen van een dakkapel op het voordakvlak van een woning</text:p>
            <text:p text:style-name="common-al">Datum ontvangst aanvraag: 30 jan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533</text:span><text:line-break/><text:date style:data-style-name="dag" text:fixed="true" text:date-value="2019-02-04"/><text:line-break/><text:date style:data-style-name="jaar" text:fixed="true" text:date-value="2019-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5533</text:span><text:date style:data-style-name="nicedate" text:fixed="true" text:date-value="2019-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5533</text:span><text:date style:data-style-name="nicedate" text:fixed="true" text:date-value="2019-02-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plaatsen van een dakkapel op het voordakvlak van een woning, Chopinstraat 58 te Utrecht, HZ_WABO-19-03036</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04</meta:user-defined>
    <meta:user-defined meta:name="OVERHEIDop.publicationIssue">25533</meta:user-defined>
    <meta:user-defined meta:name="OVERHEIDop.GmbID/DC.identifier">gmb-2019-25533</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3EP 58</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6281</meta:user-defined>
    <meta:user-defined meta:name="OVERHEID.EPSG28992/DC.spatial">134288.87 455315.58</meta:user-defined>
    <meta:user-defined meta:name="OVERHEIDop.versieInformatie"/>
  </office:meta>
</office:document-meta>
</file>