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HORBECKESTRAAT TUSSEN 1 EN 3 A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ouwen van een appartementencomplex (28 appartementen) op het perceel Thorbeckestraat tussen 1 en 3 a te Heerenveen (21-12-2018).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517</text:span><text:line-break/><text:date style:data-style-name="dag" text:fixed="true" text:date-value="2019-01-04"/><text:line-break/><text:date style:data-style-name="jaar" text:fixed="true" text:date-value="2019-01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517</text:span><text:date style:data-style-name="nicedate" text:fixed="true" text:date-value="2019-01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517</text:span><text:date style:data-style-name="nicedate" text:fixed="true" text:date-value="2019-01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VRAAG OMGEVINGSVERGUNNING, THORBECKESTRAAT TUSSEN 1 EN 3 A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1-04</meta:user-defined>
    <meta:user-defined meta:name="OVERHEIDop.publicationIssue">2517</meta:user-defined>
    <meta:user-defined meta:name="OVERHEIDop.GmbID/DC.identifier">gmb-2019-2517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42CX 3</meta:user-defined>
    <meta:user-defined meta:name="OVERHEIDop.woonplaats">Heerenveen</meta:user-defined>
    <meta:user-defined meta:name="OVERHEIDop.straatnaam">Thorbeckestraat</meta:user-defined>
    <meta:user-defined meta:name="OVERHEIDgvop.Informatietype/DC.type">Beschikkingen | aanvraa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191337 552731</meta:user-defined>
    <meta:user-defined meta:name="OVERHEIDop.versieInformatie"/>
  </office:meta>
</office:document-meta>
</file>