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wijzingsbesluit Toezichthouder op basis van de Afvalstoffenverordening en de Algemene Plaatselijke Verordening van de gemeen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Heerenveen en voor zover het haar bevoegdheid betreft het college van burgemeester en wethouders van de gemeente Heerenveen;</text:p>
            <text:p text:style-name="common-al">gelet op het bepaalde in artikel 5:11 van de Algemene wet bestuursrecht, artikel 5.10 van de Wabo, artikel 26 van de Afvalstoffenverordening van de gemeente Heerenveen en artikel 6:2 van de Algemene Plaatselijke Verordening van de gemeente Heerenveen; </text:p>
            <text:p text:style-name="common-al"/>
            <text:p text:style-name="common-al">
            <text:span text:style-name="nadrukvet">BESLUITEN:</text:span>
          </text:p>
            <text:p text:style-name="common-al"/>
            <text:p text:style-name="common-al">1. De heer F. Portena, als medewerker van MB-ALL, aan te wijzen als toezichthouder ingevolge de Afvalstoffenverordening en de artikelen 2:57, 2:58, 2:59 van de Algemene Plaatselijke Verordening;</text:p>
            <text:p text:style-name="common-al">2. De aanwijzing van kracht te laten zijn vanaf 28 januari 2019;</text:p>
            <text:p text:style-name="common-al">3. Dit besluit in werking te laten treden voor onbepaalde tijd;</text:p>
            <text:p text:style-name="common-al">4. Dit besluit bekend te maken op de bij de gemeente gebruikelijke wijze.</text:p>
            <text:p text:style-name="common-al"/>
            <text:p text:style-name="common-al">Aldus vastgesteld op 23 januari 2019 te Heerenveen.</text:p>
            <text:p text:style-name="common-al">Het college van burgemeester en wethouders van de gemeente Heerenveen, </text:p>
            <text:p text:style-name="common-al"/>
            <text:p text:style-name="common-al">Namens dit college,</text:p>
            <text:p text:style-name="last-al">J. van Leeuwestijn Algemeen directeur / gemeentesecretaris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5099</text:span><text:line-break/><text:date style:data-style-name="dag" text:fixed="true" text:date-value="2019-02-04"/><text:line-break/><text:date style:data-style-name="jaar" text:fixed="true" text:date-value="2019-02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5099</text:span><text:date style:data-style-name="nicedate" text:fixed="true" text:date-value="2019-02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5099</text:span><text:date style:data-style-name="nicedate" text:fixed="true" text:date-value="2019-02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wijzingsbesluit Toezichthouder op basis van de Afvalstoffenverordening en de Algemene Plaatselijke Verordening van de gemeente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04</meta:user-defined>
    <meta:user-defined meta:name="OVERHEIDop.publicationIssue">25099</meta:user-defined>
    <meta:user-defined meta:name="OVERHEIDop.GmbID/DC.identifier">gmb-2019-25099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DC.source">artikel 5:11 van de Algemene wet bestuursrecht;1.0:c:BWBR0005537&amp;artikel=5%3A11&amp;g=2019-01-01</meta:user-defined>
    <meta:user-defined meta:name="OVERHEID.Organisatietype/OVERHEID.organisationType">gemeente</meta:user-defined>
    <meta:user-defined meta:name="OVERHEID.Informatietype/DC.type">officiële publicatie</meta:user-defined>
    <meta:user-defined meta:name="OVERHEID.Gemeente/DC.creator">Heerenveen</meta:user-defined>
    <dc:language>nl</dc:language>
    <meta:user-defined meta:name="OVERHEIDgvop.Informatietype/DC.type">Overige besluiten van algemene strekking</meta:user-defined>
    <meta:user-defined meta:name="OVERHEID.Gemeente/DCTERMS.publisher">Heerenveen</meta:user-defined>
    <meta:user-defined meta:name="OVERHEID.Gemeente/OVERHEID.authority">Heerenveen</meta:user-defined>
    <meta:user-defined meta:name="OVERHEIDop.versieInformatie"/>
  </office:meta>
</office:document-meta>
</file>